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c8400481861a616269138c4fdc64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kterstaev"/><text:bookmark-start text:name="__RefHeading___akterstaev_1"/><text:bookmark-start text:name="akterstaev"/>Akterstäv<text:bookmark-end text:name="__RefHeading___akterstaev_1"/><text:bookmark-end text:name="akterstaev"/></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Akterstäf</text:span> är et perpendiculairt träd eller något lutande som står på aktersta ändan af kölen nertappat och förbultat wid resningsknät. Akterstäfwen stadnar ofwantil mot Häcktbalken, och är der nerom fästad med några krokiga horizontela trän eller band.</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Akterstäf</text:span> (Sternpost) [Achtersteven oder Hintersteven], ett å aktra ändan af kölen uppsatt timmer, som utgör så att säga grundstom­men för den angränsande delen af akterskeppet. I forna tider fästes alltid rodret vid akterstäfven, och detta var en viktig del af dess upp­ gift, men numera ser man många båtar med fristående roder, och på några sådana finnes ingen akterstäf alls, såsom på de flesta fenbåta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Akterstäv</text:span>, det från kölens aktersta del uppstående timmer- eller järnstycke, som samman­binder fartygets sidor akterut och vid vilket rodret är fästa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Akterstäf,</text:span> <text:span text:style-name="Emphasis">sjöv</text:span>., kölens förlängning uppåt, längst akterut. Fartyg med en propeller hafva i regel två akterstäfvar, af hvilka den främre kallas propellerstäf och den aktre rorstäf.</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Akterstäven</text:span>, fig. 96, är nedtappad i kölen. Dess övre ända är förenad med en tvärs över fartyget gående häckbalk. I vinkeln mellan stäv och köl finnes i likhet med vid förstäven en resning och på stävens förkant äro akterstävsföljare fastbultade till stävens förstärkning. Maskindrivna fartyg med en propeller ha två akterstävar, propellerstäv och roderstäv, nedtill förenade genom en skädda.</text:p>
      <text:p text:style-name="Text_20_body"><draw:frame draw:style-name="media" draw:name="0" text:anchor-type="as-char" draw:z-index="0" svg:width="5.2916666666667cm" svg:height="5.5610606060606cm"><draw:image xlink:href="Pictures/20c8400481861a616269138c4fdc64f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kterstaev</dc:title>
  </office:meta>
</office:document-meta>
</file>