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b45cb8861c71140a34840f722f7845.png"/>
  <manifest:file-entry manifest:media-type="image/png" manifest:full-path="Pictures/11ab3a52c9d9f65b8c530ebd953fba64.png"/>
  <manifest:file-entry manifest:media-type="image/png" manifest:full-path="Pictures/494b7ef30883879f14f6237b0c2ba5ed.png"/>
  <manifest:file-entry manifest:media-type="image/png" manifest:full-path="Pictures/465b9f05f11ed9e6c7f88cbe8aa6faba.png"/>
  <manifest:file-entry manifest:media-type="image/png" manifest:full-path="Pictures/99671ed5fe581dd4d512ccb1870d9d4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rk"/><text:bookmark-start text:name="__RefHeading___bark_1"/><text:bookmark-start text:name="bark"/>Bark<text:bookmark-end text:name="__RefHeading___bark_1"/><text:bookmark-end text:name="bar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Bark</text:span> eller barkskepp (Bark, Barque) [Barkschiff oder Bark] är egentligen ett större tremastadt fartyg med rår endast på de två främre masterna (se fig.), men bland båtseglare hör man ofta ordet bark användas för att beteckna en tvåmastad loggertriggad båt. I syn­nerhet pläga Flottans på detta sätt riggade segelbåtar kallas barkar.</text:p>
      <text:p text:style-name="Text_20_body"><draw:frame draw:style-name="media" draw:name="0" text:anchor-type="as-char" draw:z-index="0" svg:width="10.583333333333cm" svg:height="7.14375cm"><draw:image xlink:href="Pictures/9ab45cb8861c71140a34840f722f7845.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ark</text:span> eller barkskepp, är ett tremastat fartyg med fockmasten och stormasten försedda med rår och aktermasten (mesanmasten) utgörande en undermast och gaffeltoppsegelsstång, försedd med snedsegel och gaffeltoppsegel. ~ <text:span text:style-name="Strong_20_Emphasis">-ass</text:span>, största båten på ett fartyg. Namnet förekommer nu knappast annorstädes än på örlogsfartyg. ~ <text:span text:style-name="Strong_20_Emphasis">-riggad</text:span>, tacklad som barkskepp.</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Bark</text:span>, sjöv. 1. En segelbåt med två master, hvilka hvardera föra ett segel, som till formen är en <draw:frame draw:style-name="mediaright" draw:name="1" text:anchor-type="paragraph" draw:z-index="1" svg:width="8.1491666666667cm" svg:height="4.60375cm"><draw:image xlink:href="Pictures/11ab3a52c9d9f65b8c530ebd953fba64.png" xlink:type="simple" xlink:show="embed" xlink:actuate="onLoad"/></draw:frame>sammansättning af loggert- och latinsegel. Det fästes upptill vid ett s. k. spri eller rå. Det aktre seglet, som är störst, kallas stor-segel och föres på högra sidan af masten; det främre kallas fock och föres på vänstra sidan. Denna tackling begagnas i allmänhet på svenska örlogsfartygs båtar. – 2. En för kungliga och andra högt uppsatta personer afsedd båt, utsirad med bildhuggerier och förgyllningar samt akter-ut försedd med ett lätt tak, uppburet af pelare och beklädt med draperier. Dylika båtar begagnas numera nästan aldrig i Sverige, men synas stundom i Medelhafshamnar. – 3. En lastpråm af smidig form, oftast däckad eller öfverbyggd. Sådana begagnas mest till fartygs lossning och lastning. – 4. Förkortad benämning på barkskepp (se d. o.).</text:p>
      <text:p text:style-name="Text_20_body"><draw:frame draw:style-name="media" draw:name="2" text:anchor-type="as-char" draw:z-index="2" svg:width="7.9375cm" svg:height="3.7570833333333cm"><draw:image xlink:href="Pictures/494b7ef30883879f14f6237b0c2ba5ed.png" xlink:type="simple" xlink:show="embed" xlink:actuate="onLoad"/></draw:frame></text:p>
      <text:p text:style-name="Text_20_body"><text:span text:style-name="Strong_20_Emphasis">Barkskepp</text:span> l. Bark, skpsb., ett tremastadt fartyg, hvars aktersta mast, mesanmasten, saknar rår. I olikhet med de öfriga tvenne masterna är denna dessutom i saknad af märs och har endast salning. På mesanmasten föres ett gaffelsegel, kalladt mesan, och ofvanför detta ett s. k. gaffeltoppsegel, som löper på mesanstången (mastens förlängning) och uthalas på gaffeln. På större barkskepp nyttjas stundom ett litet gaffeltoppsegel ofvanför det nämnda, och en mindre gaffel finnes då ungefär midt på mesanstången. För öfrigt är ett barkskepp tackladt som ett “fullriggadt” skepp eller “fregattskepp”.</text:p>
      <text:p text:style-name="Text_20_body"><draw:frame draw:style-name="media" draw:name="3" text:anchor-type="as-char" draw:z-index="3" svg:width="7.9375cm" svg:height="5.953125cm"><draw:image xlink:href="Pictures/465b9f05f11ed9e6c7f88cbe8aa6faba.png" xlink:type="simple" xlink:show="embed" xlink:actuate="onLoad"/></draw:frame></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Barkskepp.</text:span> Av denna fartygstyp voro förr tre- och fyrmastare mycket vanliga. Även femmastare förekommo. Den aktersta masten är slättoppad med stång och saining, de övriga masterna fullriggade och försedda med fem till sju rår. Mellan masterna föras stagsegel och på aktersta masten ett bomsegel med tillhörande gaffeltoppsegel. Fig. 27 visar ett tremastat barkskepp. Denna rigg, som förr var allmänt förekommande, ser man numera sällan. I svenska handelsflottan finnes icke någon tremastad bark. Ett fyramastat barkskepp är avbildat i fig. 28. Det ringa fåtal stora råsegelfartyg, som ännu ingå i världshandelsflottans segeltonnage, äro i regel riggade på detta sätt. Masterna i en tremastad bark benämnas på samma sätt som tremastskonarens. I en fyramastad bark heta de fockmast, stormast, kryssmast och mesanmast. Fyramastarens rår å de olika masterna äro nedifrån fockrå, storrå och beginerå, varefter följa märsrår, bramrår och röjelrår. Råseglen benämnas i samma ordning fock, storsegel, beginesegel, undre- och övre märssegel, undre- och övre bramsegel samt röjlar. Stagseglen äro förifrån räknat jagare, yttre klyvare, inre klyvare, förstäng, störstäng, storbramstäng, kryssstäng, kryssbramstäng, apa, mesanstäng och mesanbramstäng, vartill komma på aktersta masten mesan och gaffeltoppsegel. I en femmastare benämndes mellersta masten mellanmast, de övriga masterna hade samma namn som fyramastarens.</text:p>
      <text:p text:style-name="Text_20_body"><draw:frame draw:style-name="media" draw:name="4" text:anchor-type="as-char" draw:z-index="4" svg:width="7.9375cm" svg:height="4.4994114877589cm"><draw:image xlink:href="Pictures/99671ed5fe581dd4d512ccb1870d9d41.png" xlink:type="simple" xlink:show="embed" xlink:actuate="onLoad"/></draw:frame></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BARK</text:span>, OR <text:span text:style-name="Strong_20_Emphasis">BARQUE</text:span> [from barca, Low Latin]. A general name given to small ships, square-sterned, without head-rails; it is, however, peculiarly appropriated by seamen to a three-masted vessel with only fore-and-aft sails on her mizen-mast.—Bark-rigged. Rigged as a bark, with no square sails on the mizen-ma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rk</dc:title>
  </office:meta>
</office:document-meta>
</file>