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3a8dbdf03cf8dda4dd8876ca040e2e2.png"/>
  <manifest:file-entry manifest:media-type="image/png" manifest:full-path="Pictures/6e1dc714095c13841e4e3263861ca1c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ilander"/><text:bookmark-start text:name="__RefHeading___bilander_1"/><text:bookmark-start text:name="bilander"/>Bilander<text:bookmark-end text:name="__RefHeading___bilander_1"/><text:bookmark-end text:name="bilander"/></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Bilander</text:span> l. Billender (Fr. belandre, Holl. bylander), sjöv., ett tvåmastadt fartyg, som förr begagnades till fraktfart på Nordsjö-kusterna.</text:p>
      <text:p text:style-name="Text_20_body">Dess tackling liknade en briggs, men i st. f. vanligt storsegel och briggsegel förde det ett trapezformigt segel, som upptill var fäst till ett groft spri, hvilket medelst en räck (ring), på ungefär en tredjedel af spriets längd nedifrån, löpte på masten. När detta segel, som kallades storsegel, var upphissadt, hade spriet ungefär</text:p>
      <text:p text:style-name="Text_20_body"><draw:frame draw:style-name="media" draw:name="0" text:anchor-type="as-char" draw:z-index="0" svg:width="9.2604166666667cm" svg:height="7.3289583333333cm"><draw:image xlink:href="Pictures/53a8dbdf03cf8dda4dd8876ca040e2e2.png" xlink:type="simple" xlink:show="embed" xlink:actuate="onLoad"/></draw:frame><text:line-break/>
45 graders lutning mot masten i fartygets längdriktning. Fartygets drägtighet var i allmänhet omkring 80 tons. – På de holländska floderna och kanalerna förekom, redan på 1600-talet, ett</text:p>
      <text:p text:style-name="Text_20_body"><draw:frame draw:style-name="media" draw:name="1" text:anchor-type="as-char" draw:z-index="1" svg:width="6.9320833333333cm" svg:height="7.62cm"><draw:image xlink:href="Pictures/6e1dc714095c13841e4e3263861ca1cd.png" xlink:type="simple" xlink:show="embed" xlink:actuate="onLoad"/></draw:frame></text:p>
      <text:p text:style-name="Text_20_body">annat slags fartyg, som likaledes kallades bylander eller måhända rättare binnenlander. Detta fartyg var mycket flatbottnadt och hade på sidorna s. k. “svärd” eller “afdriftsvingar”, hvilka vid bidevindsegling nedsläpptes för att hindra afdriften. Midt emellan fartygets långsidor var ifrån aktern till fören en öfverbyggnad eller ett slags däck, som låg 0,15 m. (0,5 f.) högre än skarndäcket; emellan denna öfverbyggnad och fartygssidan fans en gång (s. k. gångbord), 0,45 m. (1,5 f.) bred. För öfrigt liknade han till tackling och segel en hoj, hade vanligtvis 3 mans besättning och en drägtighet af omkring 24 tons. – På franska kusten funnos “belandres”, som voro slup-tacklade. Jfr Brigg och Hoj.</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Bilander</text:span> (Bilander) [Bilander] ett mindre hafs-, flod- och kust­fartyg, högst 80 ton med briggrigg, hvarvid dock brigg- och stor­seglet blifvit ersatta med ett större sprisegel (latinsegel).</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ilander</text:span>, ett numera utrangerat hollänskt fartyg, briggriggat men med loggertsegel i stället för gaffelsegel på stor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ilander</dc:title>
  </office:meta>
</office:document-meta>
</file>