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3c1583caab010ed3f65d0bd1869aa2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bradgang"/><text:bookmark-start text:name="__RefHeading___braedgang_1"/><text:bookmark-start text:name="braedgang"/>Brädgång<text:bookmark-end text:name="__RefHeading___braedgang_1"/><text:bookmark-end text:name="braedgang"/></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Brädgång</text:span> (Bulwark) [Schanzkleid] kallas ofta den öfver däck befintliga delen af fartygssidan, men uttrycket är icke tillämpligt då denna del är jämförelsevis låg, såsom på kappseglingsyachter. Brädgångsstötta (bulwark stay) [Schanzkleidstütze].</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Brädgång</text:span>, den tunnare delen av skeppssidan mellan däck och reling. På träfartyg är brädgången spikad utanpå brädgångsstöttorna, som utgöra en avslutning ovan däck av topptimren. På järnfartyg består brädgången av tunnare plåt än skeppssidan. Den stöt­tas eller stagas vid däck av fastnitade rundjärn, vinkeljärn eller bulbjärn, som kallas brädgångsstöttor. ~ -sport eller stormport, en fyrkantig öppning, för­sedd med lucka i brädgången, som öpp­nas för att släppa ut vattnet vid mycken överspolning. Öppningen bör, om den är stor, vara försedd med en eller två horisontalt anbringade säkerhetsstänger.</text:p>
      <text:h text:style-name="Heading_20_2" text:outline-level="2"><text:bookmark-start text:name="__RefHeading___handbok_i_sjoemanskap_-_1948_4"/><text:bookmark-start text:name="handbok_i_sjoemanskap_-_1948"/>Handbok i Sjömanskap - 1948<text:bookmark-end text:name="__RefHeading___handbok_i_sjoemanskap_-_1948_4"/><text:bookmark-end text:name="handbok_i_sjoemanskap_-_1948"/></text:h>
      <text:p text:style-name="Text_20_body"><text:span text:style-name="Strong_20_Emphasis">Brädgång.</text:span> Brädgångarna göras av plåtstråk, nedtill fastnitade till berghultstråket och upptill försedda med reling av listjärn eller trä. De stagas av redingsstöttor, fig. 81. Gå spanten ända upp till relingen, bilda dessa relingsstöttor. I en del fartyg saknas brädgång, den ersättes då av ett räckverk av rundjärn.</text:p>
      <text:p text:style-name="Text_20_body"><draw:frame draw:style-name="media" draw:name="0" text:anchor-type="as-char" draw:z-index="0" svg:width="10.583333333333cm" svg:height="3.9596925761847cm"><draw:image xlink:href="Pictures/e3c1583caab010ed3f65d0bd1869aa2b.png" xlink:type="simple" xlink:show="embed" xlink:actuate="onLoad"/></draw:frame></text:p>
      <text:p text:style-name="Text_20_body"><text:span text:style-name="Strong_20_Emphasis">Brädgång</text:span> benämnes klädseln av bräder på utsidan av över skarndäcket uppskjutande topptimmer. Den avslutas upptill med relingen. De plankor, som täcka spegeltimren, benämnas hackbräde. Öppen brädgång är en sådan utan klädsel. Den utgöres blott av en reling, lagd på topptimren eller på särskilda relingstöttor.</text:p>
      <text:h text:style-name="Heading_20_2" text:outline-level="2"><text:bookmark-start text:name="__RefHeading___the_sailor_s_word-book_-_1867_5"/><text:bookmark-start text:name="the_sailor_s_word-book_-_1867"/>The Sailor's Word-Book - 1867<text:bookmark-end text:name="__RefHeading___the_sailor_s_word-book_-_1867_5"/><text:bookmark-end text:name="the_sailor_s_word-book_-_1867"/></text:h>
      <text:p text:style-name="Text_20_body"><text:span text:style-name="Strong_20_Emphasis">BULWARK</text:span>. The planking or wood-work round a vessel above her deck, and fastened externally to the stanchions and timber-heads. In this form it is a synonym of berthing. Also, the old name for a bastion.</text:p>
      <text:h text:style-name="Heading_20_2" text:outline-level="2"><text:bookmark-start text:name="__RefHeading___dictionary_of_nautical_words_and_terms_-_1982_6"/><text:bookmark-start text:name="dictionary_of_nautical_words_and_terms_-_1982"/>Dictionary of Nautical Words and Terms - 1982<text:bookmark-end text:name="__RefHeading___dictionary_of_nautical_words_and_terms_-_1982_6"/><text:bookmark-end text:name="dictionary_of_nautical_words_and_terms_-_1982"/></text:h>
      <text:p text:style-name="Text_20_body"><text:span text:style-name="Strong_20_Emphasis">Bulwarks.</text:span> Plating or wooden erections around outboard edge of upper deck to protect deck from entry of se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bradgang</dc:title>
  </office:meta>
</office:document-meta>
</file>