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oerhala"/><text:bookmark-start text:name="__RefHeading___doerhala_1"/><text:bookmark-start text:name="doerhala"/>Dörhala<text:bookmark-end text:name="__RefHeading___doerhala_1"/><text:bookmark-end text:name="doerhala"/></text:h>
      <text:h text:style-name="Heading_20_2" text:outline-level="2"><text:bookmark-start text:name="__RefHeading___nordisk_familjebok_-_foersta_utgavan_1876-1899_2"/><text:bookmark-start text:name="nordisk_familjebok_-_foersta_utgavan_1876-1899"/>Nordisk Familjebok - Första utgåvan, 1876-1899<text:bookmark-end text:name="__RefHeading___nordisk_familjebok_-_foersta_utgavan_1876-1899_2"/><text:bookmark-end text:name="nordisk_familjebok_-_foersta_utgavan_1876-1899"/></text:h>
      <text:p text:style-name="Text_20_body"><text:span text:style-name="Strong_20_Emphasis">Dörhala</text:span>, Hala dör l. Styfhala, sjöv., hala ett tåg, till dess det blir styft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Dörhala</text:span> (Haul tauf) [Steif holen], att styfva upp ett tåg så att det genast börjar verka, om man halar mera. Att hala igenom en ända (to haul in the slack) [das lose Einholen] är ej detsamma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örhala</text:span> eller hala dör, hala ett tåg, tills det blir styv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oerhala</dc:title>
  </office:meta>
</office:document-meta>
</file>