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5570011c114bc4fbda001ab0a2e9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otkopp"/><text:bookmark-start text:name="__RefHeading___dotkopp_1"/><text:bookmark-start text:name="dotkopp"/>Dotkopp<text:bookmark-end text:name="__RefHeading___dotkopp_1"/><text:bookmark-end text:name="dotkopp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Dodkopp</text:span> är et flatt trädklot med 3:ne hål som inbändes i nedra ändan af wanten, at medelst taljerepen som gå igenom hålen på dodkoppen och hålen på puttings jungfrun ansättja wanten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Dotkopp</text:span> eller <text:span text:style-name="Strong_20_Emphasis">Dodkopp</text:span> (Dead eye, dead block, heart) [Doodshoft, Dodshoft, Doodshoofd] kommer af holländska ordet Dödshöfd tyska Totenkopf = dödskalle och är ett slags »jungfru», men blott med ett hål och vanligen med utskärningar i dettas ena kant för taljerepet. Dotkoppen, som vanligen användes vid stagens ansättning liksom jungfrun vid vantens, gjordes förr af pockenholz, men förfärdigas numera vanligen af järn. Se fig.</text:p>
      <text:p text:style-name="Text_20_body"><draw:frame draw:style-name="media" draw:name="0" text:anchor-type="as-char" draw:z-index="0" svg:width="5.2916666666667cm" svg:height="4.6122427983539cm"><draw:image xlink:href="Pictures/f05570011c114bc4fbda001ab0a2e94a.png" xlink:type="simple" xlink:show="embed" xlink:actuate="onLoad"/></draw:frame>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Doddkopp</text:span> eller <text:span text:style-name="Strong_20_Emphasis">dotkopp</text:span>, ett runt eller hjärtformat trästycke med hål i mitten för taljerep och en runt om stycket urskälpt ränna vari det tåg ligger, som skall “sättas an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otkopp</dc:title>
  </office:meta>
</office:document-meta>
</file>