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dragga"/><text:bookmark-start text:name="__RefHeading___dragga_1"/><text:bookmark-start text:name="dragga"/>Dragga<text:bookmark-end text:name="__RefHeading___dragga_1"/><text:bookmark-end text:name="dragga"/></text:h>
      <text:h text:style-name="Heading_20_2" text:outline-level="2"><text:bookmark-start text:name="__RefHeading___nautisk_ordbok_-_1914_2"/><text:bookmark-start text:name="nautisk_ordbok_-_1914"/>Nautisk Ordbok - 1914<text:bookmark-end text:name="__RefHeading___nautisk_ordbok_-_1914_2"/><text:bookmark-end text:name="nautisk_ordbok_-_1914"/></text:h>
      <text:p text:style-name="Text_20_body"><text:span text:style-name="Strong_20_Emphasis">Dragga</text:span> med (Drag, creep) [Dreggen, sctileifen] säges ett fartygs ankare göra, då det oafsiktligt släpar utefter sjöbotten. Se drifva för släpande ankare.</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Dragga</text:span>, ett ankare draggar, då det ej gripit fast. Dragga är även att med dragg söka fånga något förlorat föremål under vattnet.</text:p>
      <text:h text:style-name="Heading_20_2" text:outline-level="2"><text:bookmark-start text:name="__RefHeading___nordisk_familjebok_-_fjaerde_upplagan_-_1951_4"/><text:bookmark-start text:name="nordisk_familjebok_-_fjaerde_upplagan_-_1951"/>Nordisk Familjebok - Fjärde upplagan - 1951<text:bookmark-end text:name="__RefHeading___nordisk_familjebok_-_fjaerde_upplagan_-_1951_4"/><text:bookmark-end text:name="nordisk_familjebok_-_fjaerde_upplagan_-_1951"/></text:h>
      <text:p text:style-name="Text_20_body"><text:span text:style-name="Strong_20_Emphasis">Dragga</text:span> (jfr Dragg), med en el. flera draggar, som släpas efter havsbottnen, söka uppfiska ett sjunket föremål. Ett ankare säges ”dragga med”, då det ej gripit fast tag utan av fartyget drages med längs sjöbottn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dragga</dc:title>
  </office:meta>
</office:document-meta>
</file>