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yvika"/><text:bookmark-start text:name="__RefHeading___dyvika_1"/><text:bookmark-start text:name="dyvika"/>Dyvika<text:bookmark-end text:name="__RefHeading___dyvika_1"/><text:bookmark-end text:name="dyvika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Dyvika</text:span> (Holl. deuvik, tunntapp), sjöv., träpropp eller kork, hvilken användes för att, sedan vattnet runnit ur en upphissad skeppsbåt, tilltäppa det hål, som finnes i bottnen på båten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Dyvika</text:span> (Plug) [Bootspropfen] är en ventil eller helt enkelt en träpinne, som insättes i dyvikshålet (plug hole) [Bootspropfenloch] i botten å en båt och sedan, när båten är hissad eller uppdragen å land, uttages för att låta i båten befintligt vatten rinna ut. Det är således en lähsanordning när båten är hissad, men motsatsen om den drages ut när båten är i sjön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Dyvicka</text:span>, propp till länshål i båt. Den skall vara försedd med kedja eller bänd­sel, fastsatt i botten av båten, varjämte där skall finnas en i reserv på samma sätt fastgjord. Innan man firar en båt i sjön, skall man tillse, att dyvickan sit­ter i länshål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yvika</dc:title>
  </office:meta>
</office:document-meta>
</file>