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fisk"/><text:bookmark-start text:name="__RefHeading___fisk_1"/><text:bookmark-start text:name="fisk"/>Fisk<text:bookmark-end text:name="__RefHeading___fisk_1"/><text:bookmark-end text:name="fisk"/></text:h>
      <text:h text:style-name="Heading_20_2" text:outline-level="2"><text:bookmark-start text:name="__RefHeading___utkast_til_et_sjoe-lexicon_-_1765_2"/><text:bookmark-start text:name="utkast_til_et_sjoe-lexicon_-_1765"/>Utkast til et Sjö-Lexicon - 1765<text:bookmark-end text:name="__RefHeading___utkast_til_et_sjoe-lexicon_-_1765_2"/><text:bookmark-end text:name="utkast_til_et_sjoe-lexicon_-_1765"/></text:h>
      <text:p text:style-name="Text_20_body"><text:span text:style-name="Strong_20_Emphasis">Fiskar</text:span> äro tjocka däcks plankor som masterne gå igenom.</text:p>
      <text:h text:style-name="Heading_20_2" text:outline-level="2"><text:bookmark-start text:name="__RefHeading___nautisk_ordbok_-_1914_3"/><text:bookmark-start text:name="nautisk_ordbok_-_1914"/>Nautisk Ordbok - 1914<text:bookmark-end text:name="__RefHeading___nautisk_ordbok_-_1914_3"/><text:bookmark-end text:name="nautisk_ordbok_-_1914"/></text:h>
      <text:p text:style-name="Text_20_body"><text:span text:style-name="Strong_20_Emphasis">Fisk</text:span> (Hole) [Loch] kallas det ställe där en mast, en pump, en betingspållare eller dylikt passerar däck, och det stycke af masten som berör däcket kallas äfven fisk. För styrkans skull har däcket ofta på dessa ställen tjockare plankor, fiskplankor (partners) [Fisch des Decks oder Fischung]. Pumpfisk heter (pumpcarlines) [Fisch für die Pumpen].</text:p>
      <text:h text:style-name="Heading_20_2" text:outline-level="2"><text:bookmark-start text:name="__RefHeading___svenskt_nautiskt_lexikon_-_1920_4"/><text:bookmark-start text:name="svenskt_nautiskt_lexikon_-_1920"/>Svenskt Nautiskt Lexikon - 1920<text:bookmark-end text:name="__RefHeading___svenskt_nautiskt_lexikon_-_1920_4"/><text:bookmark-end text:name="svenskt_nautiskt_lexikon_-_1920"/></text:h>
      <text:p text:style-name="Text_20_body"><text:span text:style-name="Strong_20_Emphasis">Fisk</text:span>, 1) hål i däck för mast eller pump. Även den tjockare delen ovanpå däcket omkring dessa; 2) fisk kallas även den krok i ändan av ett svårt tåg, varmed man fiskar ankarflyet, då man skall hiva upp detta på reling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fisk</dc:title>
  </office:meta>
</office:document-meta>
</file>