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69961ef8da42820ce03ae2c1d0ae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ock"/><text:bookmark-start text:name="__RefHeading___fock_1"/><text:bookmark-start text:name="fock"/>Fock<text:bookmark-end text:name="__RefHeading___fock_1"/><text:bookmark-end text:name="fo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ock</text:span> är på Skepp et råsegel under fockerån men på Jakter är det et Stagsegel.</text:p>
      <text:p text:style-name="Text_20_body"><text:span text:style-name="Strong_20_Emphasis">Fockemast</text:span> är den främsta masten, deß undersegel är focken, sedan kommer förmärssegel och förbramssegel, stången på fockemasten är förstången och derofwanpå förbramstång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ock</text:span> (Foresail) [Fock] kallas på båtar det främsta innanför förstäfven befintliga seglet, om detta icke är det största. På figuren här bredvid till exempel kallas det främsta loggertseglet fock, då båda de fullritade loggertseglen användas, men i den med streckade linier ritade stormriggen är den verkliga focken satt såsom storsegel och benämnes nu så, då däremot det lilla trekan­tiga förseglet kallas fock. På större fartyg finnes ofta en fock, som har sin hals fast på ett bogspröt utanför förstäfven och då kallas stagfock till åtskillnad från t. ex. gaffelfocken, det främsta gaffelseglet på en skonert. Fockehalsdäfvert (Bumpkin) [Butluv] är anbrakt å bogen och tjänar till att sträcka focken så långt som möjligt för öfver vid bidevindssegling. Den stöttas af tre buteljonsstag (bumpkin shrouds) [Butluvstag].</text:p>
      <text:p text:style-name="Text_20_body"><draw:frame draw:style-name="media" draw:name="0" text:anchor-type="as-char" draw:z-index="0" svg:width="6.6145833333333cm" svg:height="6.6675cm"><draw:image xlink:href="Pictures/3869961ef8da42820ce03ae2c1d0ae53.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ock</text:span>, understa seglet på fockmasten. Innersta förseglet i båt kallas även fock. I nedanstående sammansättningar kan man i stället för fock skriva focke eller fö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ock</dc:title>
  </office:meta>
</office:document-meta>
</file>