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d3361e39819a39a63145efca8401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ullriggare"/><text:bookmark-start text:name="__RefHeading___fullriggare_1"/><text:bookmark-start text:name="fullriggare"/>Fullriggare<text:bookmark-end text:name="__RefHeading___fullriggare_1"/><text:bookmark-end text:name="fullriggare"/></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Fullriggare</text:span> eller fullriggat fartyg, fartyg med minst tre master och rår på alla masterna.</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Fullriggadt</text:span> skepp l. Fullriggare, sjöv., 3-mastadt fartyg med rår på alla masterna. Har ett fartyg 4 eller 5 master, alla försedda med rår, kallas det fyra- respektive femmastad fullriggare.</text:p>
      <text:p text:style-name="Text_20_body"><text:span text:style-name="Strong_20_Emphasis">Fulltackladt</text:span> skepp, detsamma som fullriggadt skepp.</text:p>
      <text:h text:style-name="Heading_20_2" text:outline-level="2"><text:bookmark-start text:name="__RefHeading___handbok_i_sjoemanskap_-_1948_4"/><text:bookmark-start text:name="handbok_i_sjoemanskap_-_1948"/>Handbok i Sjömanskap - 1948<text:bookmark-end text:name="__RefHeading___handbok_i_sjoemanskap_-_1948_4"/><text:bookmark-end text:name="handbok_i_sjoemanskap_-_1948"/></text:h>
      <text:p text:style-name="Text_20_body"><text:span text:style-name="Strong_20_Emphasis">Fullriggare.</text:span> Fullriggaren eller <text:span text:style-name="Emphasis">fregattskeppet</text:span>, fig. 29, har tre fullriggare master med samma benämning som de tre främsta masterna i en fyramastad bark. Fyramastade fullriggare hade fyra fullriggade master, benämnda fockmast, stormast, kryssmast och giggermast. Underseglet på den sistnämnda masten kallades gigger. På samma mast fördes mesan, men ej gaffeltoppsegel. Finnas ej längre. Den femmastade fullriggarens master, som benämndes fockmast, stormast, mellanmast, kryssmast och giggermast, voro alla fullriggade. Den enda representanten för denna fartygstyp som någonsin funnits, »Preussen», förliste i november 1910 i Engelska Kanalen.</text:p>
      <text:p text:style-name="Text_20_body"><draw:frame draw:style-name="media" draw:name="0" text:anchor-type="as-char" draw:z-index="0" svg:width="7.9375cm" svg:height="4.3161385218827cm"><draw:image xlink:href="Pictures/92d3361e39819a39a63145efca84016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ullriggare</dc:title>
  </office:meta>
</office:document-meta>
</file>