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j"/><text:bookmark-start text:name="__RefHeading___gaj_1"/><text:bookmark-start text:name="gaj"/>Gaj<text:bookmark-end text:name="__RefHeading___gaj_1"/><text:bookmark-end text:name="gaj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Gaj</text:span> (Guy) [Gei, Geie, Stag, Holer] är ett slags stag för stöttning sidovägen. Sålunda finnas klyfvarbomsgajar (jib boom guys) [Kläverbaumbackstagen, oåev-geien], waterbomsgajar (guys of the swing­ingboom or lower boom) [Vor- und Achterholer Oder Geien des Schwingbaums], båtdäfvertsgajar (boat davit guys) [Geien der Boots­ davits], se däfvert, o. s. v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ajar</text:span>, tåg eller kättingar, som äro av­sedda att stötta en bom eller en dävert sidovägen såsom klyvarbomsgajar, waterbomsgajar, lastbomsgajar, båtdävertgajar o. s. v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Gaj</text:span>, sjöv., tåg eller kätting, tjänande till sittning åt bommar, däfvertar m. m., såsom klyfvarboms- och jagarbomsgajar, gående från nocken af dessa bommar intill fartygets bog, antingen direkt eller genom ändarna af blindrå, visker-tar, gajdäfvertar; waterbomsgajar (för-, akter- och toppgajar); däfvertgaj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j</dc:title>
  </office:meta>
</office:document-meta>
</file>