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ea6dc5a4059efc0eb66b340c6c9a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rding"/><text:bookmark-start text:name="__RefHeading___garding_1"/><text:bookmark-start text:name="garding"/>Gårding<text:bookmark-end text:name="__RefHeading___garding_1"/><text:bookmark-end text:name="garding"/></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årdingar</text:span> äro tåg som fara från nedra delen af seglet öfwer blåck på rån och så neder igen, och tjäna at gårda eller snöra hop seglet.</text:p>
      <text:list text:style-name="List_20_1" text:continue-numbering="false">
        <text:list-item>
          <text:p text:style-name="List_20_1_Content_First"> <text:span text:style-name="Strong_20_Emphasis">Buk-gårdingarne</text:span> äro fasta mitt på seglet.</text:p>
        </text:list-item>
        <text:list-item>
          <text:p text:style-name="List_20_1_Content_Last"> <text:span text:style-name="Strong_20_Emphasis">Nåck-gårdingarne</text:span> äro fasta wid ändarne.</text:p>
        </text:list-item>
      </text:list>
      <text:p text:style-name="Text_20_body"><text:span text:style-name="Strong_20_Emphasis">Dämpgårdingar</text:span> eller <text:span text:style-name="Strong_20_Emphasis">bukgårdingar</text:span> äro twenne gårdingar hwarmed medlaredelen eller buken på seglet snöres ihop sedan seglet är giga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årdingar</text:span> finnas af flera slag. De brukas endast på råsegeln för att draga i hop dem liksom gigtågen på gaffelsegeln. De olika slagen äro (se fig. å föreg. sid.): 1 bukgårding{bunt liné) [Bauchgording], 2 dämpgårding (bunt liné) [Dempgording], 3 nockgårding (leechliné) [Nockgording] och slabbgårding (slab liné) [Schlappgording oder -leine]. Den senare synes ej på fig. enär den går på akterkant af seglet och motsvarar gårdingarna å förkant. Dock torde buk- och nockslabbgårdingar endast förekomma på underseglen. På fig. synas äfven refningsanordningarna, hvaremot ledsegelsspirorna utelämnat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årdlng</text:span>, tåg, varmed stående lik och underlik av ett råsegel halas upp till rån, då det skall bärgas. ~ -stek, fast­sättning av gårding i liket på ett segel. Det består av en öggla med tampen fastbändslad till ögla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Gårding</text:span> (holl. <text:span text:style-name="Emphasis">gording</text:span>), <text:span text:style-name="Emphasis">sjöv</text:span>., tåg, som halas vid bärgning af ett råsegel för att dämpa eller taga vinden ur detsamma. Gårdingarna sitta fast antingen vid seglets “undre lik”,
bukgårdingar , eller vid dess “stående lik”,
nockgårdingar , och ledas därifrån på seglets förkant genom block öfver eller på rån. Jfr
Dämpa ett segel . De gårdingar, som sitta på seglets akterkant, kallas
slabbgårdingar (
buk - och
nockslabbgårdingar ). Gårdingar benämnas efter de segel,, på hvilka de äro anbragta, t. ex.
fockebuk - och
fockenockgårdingar ,
stormärsedämpgårding o. s. v.</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Gårdingar</text:span> användas för seglets sammandragning under rån, fig. 40. På undersegel finnas vanligen sex gårdingar, på märssegel och bramsegel fyra samt på röjlar två. En del gårdingar på underseglen äro försedda med klapplöpare. Brokar kallas de gårdingar, varmed stående gaffelsegel sammandragas. De äro fastgjorda i akterliket och leda genom block på vardera sidan av mastliket till däck.
<draw:frame draw:style-name="media" draw:name="0" text:anchor-type="as-char" draw:z-index="0" svg:width="6.6145833333333cm" svg:height="6.9242387299523cm"><draw:image xlink:href="Pictures/d2ea6dc5a4059efc0eb66b340c6c9a4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rding</dc:title>
  </office:meta>
</office:document-meta>
</file>