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94989ad69e954963efc01ddf7d34fe6.png"/>
  <manifest:file-entry manifest:media-type="image/png" manifest:full-path="Pictures/b686484305fb7bdb61e879cd5bf7b22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gigtag"/><text:bookmark-start text:name="__RefHeading___gigtag_1"/><text:bookmark-start text:name="gigtag"/>Gigtåg<text:bookmark-end text:name="__RefHeading___gigtag_1"/><text:bookmark-end text:name="gigtag"/></text:h>
      <text:h text:style-name="Heading_20_2" text:outline-level="2"><text:bookmark-start text:name="__RefHeading___utkast_til_et_sjoe-lexicon_-_1765_2"/><text:bookmark-start text:name="utkast_til_et_sjoe-lexicon_-_1765"/>Utkast til et Sjö-Lexicon - 1765<text:bookmark-end text:name="__RefHeading___utkast_til_et_sjoe-lexicon_-_1765_2"/><text:bookmark-end text:name="utkast_til_et_sjoe-lexicon_-_1765"/></text:h>
      <text:p text:style-name="Text_20_body"><text:span text:style-name="Strong_20_Emphasis">Giga</text:span> är at hißa up Skothörnen til rån. När seglet är gigat gör ännu winden tämmelig werkan derpå.</text:p>
      <text:p text:style-name="Text_20_body"><text:span text:style-name="Strong_20_Emphasis">Gigtåg</text:span> fara nedifrån skothörnen up til fjerndelen af rån ner igen hwarmed skothörnen hißas up.</text:p>
      <text:p text:style-name="Text_20_body"><text:span text:style-name="Strong_20_Emphasis">Gigtågs-blåck</text:span> eller <text:span text:style-name="Strong_20_Emphasis">qwarters-blåck</text:span> sitta på en fjerndel af rån, deröfwer fara gigtågen.</text:p>
      <text:h text:style-name="Heading_20_2" text:outline-level="2"><text:bookmark-start text:name="__RefHeading___nautisk_ordbok_-_1914_3"/><text:bookmark-start text:name="nautisk_ordbok_-_1914"/>Nautisk Ordbok - 1914<text:bookmark-end text:name="__RefHeading___nautisk_ordbok_-_1914_3"/><text:bookmark-end text:name="nautisk_ordbok_-_1914"/></text:h>
      <text:p text:style-name="Text_20_body"><text:span text:style-name="Strong_20_Emphasis">Gigtåg</text:span> för gaffelsegel (Brails) [Geitaue] se gaffelsegel. D:o för undersegel (clew garnets) [Geitaue]. Gigtåg för öfriga råsegel (clew lines) [Geitaue]. Förr i tiden gingo gigtågen å alla råsegel från skothornen till midten af rån. Numera får man stundom se dem skära från skothornen till rånocken. Gigtåg äro oftast fördärfliga för segel icke allenast för slitningen på duken utan äfven emedan de försträcka seglet. På ett loggertsegel till exempel bruka de anbringas såsom utkastet här bredvid visar, men det är klart att duken i den räta linien från pik till hals måste sträckas betydligt för att räcka den längre vägen först långs rån och därefter ifrån det undre gigtåget ned till halsen. Också ser man sällan ett med gigtåg försedt snedsegel stå väl efter någon tids begagnande.</text:p>
      <text:p text:style-name="Text_20_body"><text:span text:style-name="Strong_20_Emphasis">Giga</text:span> (To brail or clew up) [Geien, aufgeien] är att sammandraga seglen med de från skothornen å råseglen och från aktra liket å gaffel­ seglen gående tågen.</text:p>
      <text:p text:style-name="Text_20_body"><draw:frame draw:style-name="media" draw:name="0" text:anchor-type="as-char" draw:z-index="0" svg:width="6.6145833333333cm" svg:height="7.381875cm"><draw:image xlink:href="Pictures/d94989ad69e954963efc01ddf7d34fe6.png" xlink:type="simple" xlink:show="embed" xlink:actuate="onLoad"/></draw:frame></text:p>
      <text:h text:style-name="Heading_20_2" text:outline-level="2"><text:bookmark-start text:name="__RefHeading___svenskt_nautiskt_lexikon_-_1920_4"/><text:bookmark-start text:name="svenskt_nautiskt_lexikon_-_1920"/>Svenskt Nautiskt Lexikon - 1920<text:bookmark-end text:name="__RefHeading___svenskt_nautiskt_lexikon_-_1920_4"/><text:bookmark-end text:name="svenskt_nautiskt_lexikon_-_1920"/></text:h>
      <text:p text:style-name="Text_20_body"><text:span text:style-name="Strong_20_Emphasis">Gigtåg</text:span>, tåg eller talja, varmed skothornen på ett råsegel halas upp till rån, eller stående liket på ett gaffelsegel halas in till masten. ~ -sblock, de block, varigenom gigtågen leda.</text:p>
      <text:h text:style-name="Heading_20_2" text:outline-level="2"><text:bookmark-start text:name="__RefHeading___handbok_i_sjoemanskap_-_1948_5"/><text:bookmark-start text:name="handbok_i_sjoemanskap_-_1948"/>Handbok i Sjömanskap - 1948<text:bookmark-end text:name="__RefHeading___handbok_i_sjoemanskap_-_1948_5"/><text:bookmark-end text:name="handbok_i_sjoemanskap_-_1948"/></text:h>
      <text:p text:style-name="Text_20_body"><text:span text:style-name="Strong_20_Emphasis">Gigtåg</text:span> äro anbragta i skothornet på råsegel, fig. 39. Med dem halas skothornet upp under rån, då seglet skall bärgas.</text:p>
      <text:p text:style-name="Text_20_body"><draw:frame draw:style-name="media" draw:name="1" text:anchor-type="as-char" draw:z-index="1" svg:width="6.6145833333333cm" svg:height="6.5455615942029cm"><draw:image xlink:href="Pictures/b686484305fb7bdb61e879cd5bf7b22d.png" xlink:type="simple" xlink:show="embed" xlink:actuate="onLoad"/></draw:frame></text:p>
      <text:h text:style-name="Heading_20_2" text:outline-level="2"><text:bookmark-start text:name="__RefHeading___nordisk_familjebok_-_fjaerde_upplagan_-_1951_6"/><text:bookmark-start text:name="nordisk_familjebok_-_fjaerde_upplagan_-_1951"/>Nordisk Familjebok - Fjärde upplagan - 1951<text:bookmark-end text:name="__RefHeading___nordisk_familjebok_-_fjaerde_upplagan_-_1951_6"/><text:bookmark-end text:name="nordisk_familjebok_-_fjaerde_upplagan_-_1951"/></text:h>
      <text:p text:style-name="Text_20_body"><text:span text:style-name="Strong_20_Emphasis">Gigtåg</text:span>, tåg, varmed ett segel halas in till rå el. spri.</text:p>
      <text:p text:style-name="Text_20_body"><text:span text:style-name="Strong_20_Emphasis">Giga</text:span>, upphala skothornen vid bärgandet av råsegel.</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gigtag</dc:title>
  </office:meta>
</office:document-meta>
</file>