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jaertstock"/><text:bookmark-start text:name="__RefHeading___hjaertstock_1"/><text:bookmark-start text:name="hjaertstock"/>Hjärtstock<text:bookmark-end text:name="__RefHeading___hjaertstock_1"/><text:bookmark-end text:name="hjaertstock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Hjärtstock</text:span> (Mainpiece) [Ruderholz] är den axel för rodret, som vanligen går in i fartyget och kring hvilken rodret vrides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järtstock</text:span>, rodrets huvudtimmer eller det, som ligger närmast akterstäven. Då rodret är av järn, utgöres hjärtstocken av en järnstånda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jaertstock</dc:title>
  </office:meta>
</office:document-meta>
</file>