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horn"/><text:bookmark-start text:name="__RefHeading___horn_1"/><text:bookmark-start text:name="horn"/>Horn<text:bookmark-end text:name="__RefHeading___horn_1"/><text:bookmark-end text:name="horn"/></text:h>
      <text:h text:style-name="Heading_20_2" text:outline-level="2"><text:bookmark-start text:name="__RefHeading___nautisk_ordbok_-_1914_2"/><text:bookmark-start text:name="nautisk_ordbok_-_1914"/>Nautisk Ordbok - 1914<text:bookmark-end text:name="__RefHeading___nautisk_ordbok_-_1914_2"/><text:bookmark-end text:name="nautisk_ordbok_-_1914"/></text:h>
      <text:p text:style-name="Text_20_body"><text:span text:style-name="Strong_20_Emphasis">Horn</text:span> äro hörnen å snedsegel samt nedre hörnen å råsegel. Se figurerna vid segel och fallhorn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Horn</text:span>, se fallhorn och halshor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horn</dc:title>
  </office:meta>
</office:document-meta>
</file>