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6830c6d43d84d52b1164c0add5b698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jungfru"/><text:bookmark-start text:name="__RefHeading___jungfru_1"/><text:bookmark-start text:name="jungfru"/>Jungfru<text:bookmark-end text:name="__RefHeading___jungfru_1"/><text:bookmark-end text:name="jungfru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Jungfru</text:span> är et träklot med 3:ne hål mitt på, och jernbeslag i kanten, jernet kallas puttingsjärn, och håller Jungfrun wid rustet eller märsen, i ändan af wanten äro dodkoppar, eller dylika trädklot som jungfrurne, med 3 hål igenom; när wanter skola sättas an, trädes et tåg eller taljerep igenom hålen på jungfrun och så dodkoppen och drages til.</text:p>
      <text:h text:style-name="Heading_20_2" text:outline-level="2"><text:bookmark-start text:name="__RefHeading___nautisk_ordbok_-_1914_3"/><text:bookmark-start text:name="nautisk_ordbok_-_1914"/>Nautisk Ordbok - 1914<text:bookmark-end text:name="__RefHeading___nautisk_ordbok_-_1914_3"/><text:bookmark-end text:name="nautisk_ordbok_-_1914"/></text:h>
      <text:p text:style-name="Text_20_body"><text:span text:style-name="Strong_20_Emphasis">Jungfru</text:span> (Dead eye) [Juffer, Jungfer, Jungfernblock], en rund träpjäs ungefär som en dotkopp (se d. o.) men med tre hål i, som begagnas i sladden af ett vant för att sträcka detta medelst ett i hålen och i en undre fast jungfru inskuret tallrep eller taljerep (lanyard) (Taljereep}. Se fig.</text:p>
      <text:p text:style-name="Text_20_body"><draw:frame draw:style-name="media" draw:name="0" text:anchor-type="as-char" draw:z-index="0" svg:width="3.96875cm" svg:height="9.6246204453441cm"><draw:image xlink:href="Pictures/76830c6d43d84d52b1164c0add5b6988.png" xlink:type="simple" xlink:show="embed" xlink:actuate="onLoad"/></draw:frame></text:p>
      <text:p text:style-name="Text_20_body">Till de moderna järnvanten af ståltross användes dock vanligen ansättning med vantskruf eller ansättningsskruf (stretching screw) (Spannschraube}. Men på båtar brukas ofta blott en kaus å vantsladden. Att bända en jungfru (turn in a dead eye) (eine Jungfer einbinden} är att lägga vantsladden om jungfrun och bändsla fast henne.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Jungfrur, plattrunda träblock med tre hål för iskärning av taljerep. Jungfrur äro insplitsade eller bänslade i nedre ändan av vant, barduner och stag samt fastsatta i röstjärnens övere ändar. Medelst de igenom jungfruarna gående taljerepen styvas vanten, m. m. upp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jungfru</dc:title>
  </office:meta>
</office:document-meta>
</file>