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245741938297cd44aa7b9e5e79d3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tt"/><text:bookmark-start text:name="__RefHeading___katt_1"/><text:bookmark-start text:name="katt"/>Katt<text:bookmark-end text:name="__RefHeading___katt_1"/><text:bookmark-end text:name="katt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Kattginan</text:span> eller <text:span text:style-name="Strong_20_Emphasis">Krantaljan</text:span> går öfwer twå skifwor i kranbalken, och 2 i blåcket som har hake, hwilken hakas i ankar-röringen när ankaret är så långt upwindat, sedan halas på kattginan så at ankaret kommer at hänga under karn.</text:p>
      <text:p text:style-name="Text_20_body"><text:span text:style-name="Strong_20_Emphasis">Kattryggigt</text:span> är et skepp när det brutits så at kölen går uti en båge inåt. Härrör endast af för mycken tyngd akter och för.</text:p>
      <text:p text:style-name="Text_20_body"><text:span text:style-name="Strong_20_Emphasis">Kattspår</text:span> är swåra trän som ligga twärs öfwer kölswinet och garneringen.</text:p>
      <text:h text:style-name="Heading_20_2" text:outline-level="2"><text:bookmark-start text:name="__RefHeading___nordisk_familjebok_-_uggleupplagan_1904-1926_3"/><text:bookmark-start text:name="nordisk_familjebok_-_uggleupplagan_1904-1926"/>Nordisk Familjebok - Uggleupplagan, 1904-1926<text:bookmark-end text:name="__RefHeading___nordisk_familjebok_-_uggleupplagan_1904-1926_3"/><text:bookmark-end text:name="nordisk_familjebok_-_uggleupplagan_1904-1926"/></text:h>
      <text:p text:style-name="Text_20_body"><text:span text:style-name="Strong_20_Emphasis">Kattrigg</text:span> (eng. catrig) l. Unarigg, sjöv., rigg med ett enda bomsegel utan försegel.</text:p>
      <text:p text:style-name="Text_20_body"><text:span text:style-name="Strong_20_Emphasis">Kattrygg</text:span>, skpsb. Då ett fartyg förändrar form på det sätt, att dess ändar sätta sig, och då således kölen får bukt uppåt, i st. f. att den under byggnaden var fullkomligt rät, säger man, att fartyget är “ryggbrutet” eller “har kattrygg”. Jfr Ryggbrytning och Svinrygg.</text:p>
      <text:h text:style-name="Heading_20_2" text:outline-level="2"><text:bookmark-start text:name="__RefHeading___nautisk_ordbok_-_1914_4"/><text:bookmark-start text:name="nautisk_ordbok_-_1914"/>Nautisk Ordbok - 1914<text:bookmark-end text:name="__RefHeading___nautisk_ordbok_-_1914_4"/><text:bookmark-end text:name="nautisk_ordbok_-_1914"/></text:h>
      <text:p text:style-name="Text_20_body"><text:span text:style-name="Strong_20_Emphasis">Katt Alle mans katt!</text:span> (Man or clap on the cat fall!) [Hol die Katt! An das Kattfall!] kommando att bemanna kattginan för att bringa ankaret upp under kranbalken. Detta kallas att</text:p>
      <text:p text:style-name="Text_20_body"><text:span text:style-name="Strong_20_Emphasis">Katta ankaret</text:span> (To cat the anchor) [Den Anker katten]. Se f. ö. ankare, hvarunder ankargrejor m. m. återfinnas.</text:p>
      <text:p text:style-name="Text_20_body"><text:span text:style-name="Strong_20_Emphasis">Kattdrejarebåt</text:span> (Bumboat) [Bumboot] = marketentarebåt, som besöker de å redd eller i hamn ankrade fartygen för att afyttra mat­varor, frukt, tobak, drycker m. m.</text:p>
      <text:p text:style-name="Text_20_body"><text:span text:style-name="Strong_20_Emphasis">Katten.</text:span> Den niosvansade k. (Cat o’nine tails) [Neunschwänzige Katze] var en på engelska fartyg tillförne använd dagg med nio sladdar, hvardera med tre knopar. Se dagg.</text:p>
      <text:p text:style-name="Text_20_body"><text:span text:style-name="Strong_20_Emphasis">Kattrigg</text:span> (Cat rig) [Cat-takelung] användes på kattbåtarne, ett särskildt slags flatbottnade, grunda, egent­ligen amerikanska, centerbordsbåtar med en långt för ut befintlig mast med ett stor­segel mellan gaffel och bom men intet försegel. Båtseglare hos oss kalla dem vanligen »Unabåtar» efter en bekant katt­båt med namnet »Una». Figuren är en berömd kattriggad kappseglare.</text:p>
      <text:p text:style-name="Text_20_body"><draw:frame draw:style-name="media" draw:name="0" text:anchor-type="as-char" draw:z-index="0" svg:width="4.4979166666667cm" svg:height="5.3445833333333cm"><draw:image xlink:href="Pictures/fa245741938297cd44aa7b9e5e79d353.png" xlink:type="simple" xlink:show="embed" xlink:actuate="onLoad"/></draw:frame></text:p>
      <text:h text:style-name="Heading_20_2" text:outline-level="2"><text:bookmark-start text:name="__RefHeading___svenskt_nautiskt_lexikon_-_1920_5"/><text:bookmark-start text:name="svenskt_nautiskt_lexikon_-_1920"/>Svenskt Nautiskt Lexikon - 1920<text:bookmark-end text:name="__RefHeading___svenskt_nautiskt_lexikon_-_1920_5"/><text:bookmark-end text:name="svenskt_nautiskt_lexikon_-_1920"/></text:h>
      <text:p text:style-name="Text_20_body"><text:span text:style-name="Strong_20_Emphasis">Katt</text:span>, kattgina, en gina iskuren mellan kattblocket och kranbjälken. Även ett straffredskap i forna dagar, bestående av en kort tågända med nio svansar, vardera försedd med tre knopar. <text:span text:style-name="Strong_20_Emphasis">~ -a,</text:span> 1) straffa med katt; 2) katta ankaret, att hiva eller hala det medelst katten från klyset, tills det hänger under kranbjälken; 3) katta tampen på ett tåg, att tillspetsa dess tamp genom flätning för att lättare kunna sticka in det i en kaus eller ett block. <text:span text:style-name="Strong_20_Emphasis">~ -block,</text:span> det understa blocket i kattginan eller det, vars krok fångar upp ankaret. <text:span text:style-name="Strong_20_Emphasis">~ -drejare</text:span> eller kattrejare, en seglande handlande, som säljer våtvaror och tobak till sjöfolk, antingen för pengar eller för gamla kläder och från fartyget vanligtvis annekterat tågvirke.<text:span text:style-name="Strong_20_Emphasis"> ~ -dävert,</text:span> dävert på backen för ankarets kattning. Förekommer på ångare av äldre dato. <text:span text:style-name="Strong_20_Emphasis">~ -hake,</text:span> haken i nedre ändan av kattblocket.<text:span text:style-name="Strong_20_Emphasis"> ~ -löpare</text:span> tåget till kattginan. <text:span text:style-name="Strong_20_Emphasis">~ -rigg,</text:span> riggen till ett slags enmastat, flatbottnat centerbordsfartyg. Masten står längst fram i bogen och uppbär ett stort gaffelsegel, men inga försegel. <text:span text:style-name="Strong_20_Emphasis">~ -rygg,</text:span> har ett fartyg, som hänger med fören och aktern. Dess köl har sålunda bukten konkav, vilket måste beaktas, då fartyget skall docka och kölblocken arrangeras. <text:span text:style-name="Strong_20_Emphasis">~ -spår,</text:span> timmer eller järnknä, som till förstärkning är lagt utanpå garneringen, nedfalsat tvärs över kölen. <text:span text:style-name="Strong_20_Emphasis">~ -stjärt,</text:span> en smäcker lina, fastflätad vid katthaken för att lättare kunna hugga denna i röringen, då ankaret hänger för klyset och skall katt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tt</dc:title>
  </office:meta>
</office:document-meta>
</file>