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ac7fcd3d8fe68f3f35069ef6ae9cc8.png"/>
  <manifest:file-entry manifest:media-type="image/png" manifest:full-path="Pictures/d8e6f77ba2df52689d40e434165d93df.png"/>
  <manifest:file-entry manifest:media-type="image/png" manifest:full-path="Pictures/0e0f8871fb1e6541639560f9bda5fd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us"/><text:bookmark-start text:name="__RefHeading___kaus_1"/><text:bookmark-start text:name="kaus"/>Kaus<text:bookmark-end text:name="__RefHeading___kaus_1"/><text:bookmark-end text:name="kaus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Couser</text:span> äro jern eller träringar inbände i tåg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Kaus</text:span> af metall (Thimblé) [Kausch, Kausche] och af trä (balls eye) [Bullauge, hölzerne Kausch] användes mycket ombord såväl i rigg som segel. Man skiljer mellan två olika slag: rundkaus och hjärtkaus (circular- and heart thimble) [runde und Spitz-kausch}. Kaus med hake (thimble hook) [Haken mit Kausche}. Rundkauserna användas i segelliken i löddror, skothorn m. m., hjärtkauserna alltid i ståltross, vanligen i blockstroppar, stag, ist. f. dotkoppar, se d. o., o. s. v. Äfven i segelduk, där denna är utsatt för mycken slitning såsom t. ex. i litshålen, brukade man förr insätta kauser, men som dessa äro ganska svåra att bända in tätt, så begagna segelmakare nu för tiden i stället ett slags trattformiga metallpjäser, som de kalla »öjletter» efter det engelska (eyelet) [Gatchen, Gatjen] och som insatta från ömse håll pressas ihop till en kaus ungefar liksom skomakaren gör i snörhålen i en sko.</text:p>
      <text:p text:style-name="Text_20_body"><draw:frame draw:style-name="media" draw:name="0" text:anchor-type="as-char" draw:z-index="0" svg:width="1.8520833333333cm" svg:height="6.7733333333333cm"><draw:image xlink:href="Pictures/bdac7fcd3d8fe68f3f35069ef6ae9cc8.png" xlink:type="simple" xlink:show="embed" xlink:actuate="onLoad"/></draw:frame><draw:frame draw:style-name="media" draw:name="1" text:anchor-type="as-char" draw:z-index="1" svg:width="3.4395833333333cm" svg:height="2.2754166666667cm"><draw:image xlink:href="Pictures/d8e6f77ba2df52689d40e434165d93df.png" xlink:type="simple" xlink:show="embed" xlink:actuate="onLoad"/></draw:frame></text:p>
      <text:p text:style-name="Text_20_body"><text:span text:style-name="Strong_20_Emphasis">Hjärtkaus</text:span> (Heart thimble) [Spitzkausch] är en kaus, som ej är rund utan tillspetsad i ena ändan ungefär såsom en dotkopp af trä (se fig. vid d. o.)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Kaus</text:span>, ring av trä eller metall varom man splitsar tåg.</text:p>
      <text:h text:style-name="Heading_20_2" text:outline-level="2"><text:bookmark-start text:name="__RefHeading___nordisk_familjebok_-_foersta_utgavan_1876-1899_5"/><text:bookmark-start text:name="nordisk_familjebok_-_foersta_utgavan_1876-1899"/>Nordisk Familjebok - Första utgåvan, 1876-1899<text:bookmark-end text:name="__RefHeading___nordisk_familjebok_-_foersta_utgavan_1876-1899_5"/><text:bookmark-end text:name="nordisk_familjebok_-_foersta_utgavan_1876-1899"/></text:h>
      <text:p text:style-name="Text_20_body"><text:span text:style-name="Strong_20_Emphasis">Kaus,</text:span> <text:span text:style-name="Emphasis">sjöv.,</text:span> en ring (af jern, metall eller trä) med utåt böjda kanter. Kauser användas hufvudsakligen vid segeltillverkningen för att bilda skodda hål, i hvilka hakar kunna huggas, m. m.</text:p>
      <text:p text:style-name="Text_20_body"><draw:frame draw:style-name="media" draw:name="2" text:anchor-type="as-char" draw:z-index="2" svg:width="10.583333333333cm" svg:height="4.9741666666667cm"><draw:image xlink:href="Pictures/0e0f8871fb1e6541639560f9bda5fd6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us</dc:title>
  </office:meta>
</office:document-meta>
</file>