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42ab7831ae5537c11ec8260f023352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knopar:bogserkabelstek"/><text:bookmark-start text:name="__RefHeading___bogserkabelstek_1"/><text:bookmark-start text:name="bogserkabelstek"/>Bogserkabelstek<text:bookmark-end text:name="__RefHeading___bogserkabelstek_1"/><text:bookmark-end text:name="bogserkabelstek"/></text:h>
      <text:h text:style-name="Heading_20_2" text:outline-level="2"><text:bookmark-start text:name="__RefHeading___fullstaendig_framstaellning_av_sjoemansknopen_-_1939_2"/><text:bookmark-start text:name="fullstaendig_framstaellning_av_sjoemansknopen_-_1939"/>Fullständig Framställning av Sjömansknopen - 1939<text:bookmark-end text:name="__RefHeading___fullstaendig_framstaellning_av_sjoemansknopen_-_1939_2"/><text:bookmark-end text:name="fullstaendig_framstaellning_av_sjoemansknopen_-_1939"/></text:h>
      <text:p text:style-name="Text_20_body"><text:span text:style-name="Strong_20_Emphasis">Bogserkabelstek</text:span>. Detta slås som fig. 8 men med en rundtörn i halv­slaget. Fig. 12.</text:p>
      <text:p text:style-name="Text_20_body"><draw:frame draw:style-name="media" draw:name="0" text:anchor-type="as-char" draw:z-index="0" svg:width="2.6458333333333cm" svg:height="9.4985416666667cm"><draw:image xlink:href="Pictures/842ab7831ae5537c11ec8260f023352d.png" xlink:type="simple" xlink:show="embed" xlink:actuate="onLoad"/></draw:frame></text:p>
      <text:h text:style-name="Heading_20_2" text:outline-level="2"><text:bookmark-start text:name="__RefHeading___handbok_i_sjoemansarbete_-_1941_3"/><text:bookmark-start text:name="handbok_i_sjoemansarbete_-_1941"/>Handbok i Sjömansarbete - 1941<text:bookmark-end text:name="__RefHeading___handbok_i_sjoemansarbete_-_1941_3"/><text:bookmark-end text:name="handbok_i_sjoemansarbete_-_1941"/></text:h>
      <text:p text:style-name="Text_20_body"><text:span text:style-name="Strong_20_Emphasis">Bogserkabelstek</text:span>, fig. 46, lägges bäst på förtöjningstrossar och annat grövre gods. Det är lätt att göra och håller bra. Bänseln lägges av ett stycke flagglina, kastlina eller kardel av lämplig grovle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knopar:bogserkabelstek</dc:title>
  </office:meta>
</office:document-meta>
</file>