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1f298503f55c78d84961c137ee06b29.png"/>
  <manifest:file-entry manifest:media-type="image/png" manifest:full-path="Pictures/3075c457252b9b5ceb70f21e71e10ff5.png"/>
  <manifest:file-entry manifest:media-type="image/png" manifest:full-path="Pictures/fa62dee6ea6eaf1392f5966e0dce08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dubbel-palstek"/><text:bookmark-start text:name="__RefHeading___dubbel_palstek_1"/><text:bookmark-start text:name="dubbel_palstek"/>Dubbel pålstek<text:bookmark-end text:name="__RefHeading___dubbel_palstek_1"/><text:bookmark-end text:name="dubbel_palstek"/></text:h>
      <text:h text:style-name="Heading_20_2" text:outline-level="2"><text:bookmark-start text:name="__RefHeading___fullstaendig_framstaellning_av_sjoemansknopen_-_1939_2"/><text:bookmark-start text:name="fullstaendig_framstaellning_av_sjoemansknopen_-_1939"/>Fullständig Framställning av Sjömansknopen - 1939<text:bookmark-end text:name="__RefHeading___fullstaendig_framstaellning_av_sjoemansknopen_-_1939_2"/><text:bookmark-end text:name="fullstaendig_framstaellning_av_sjoemansknopen_-_1939"/></text:h>
      <text:p text:style-name="Text_20_body">Ett <text:span text:style-name="Strong_20_Emphasis">dubbelt pålstek</text:span>. Lägg linan dubbel och slå en enkel knop med bukten, fig. 29, och låt bukten C av kno­pen sticka väl ut, bukten A kränges så över knopen, då pålsteket fås genom åtsamsning i bukten C. Fig. 30.</text:p>
      <text:p text:style-name="Text_20_body"><draw:frame draw:style-name="media" draw:name="0" text:anchor-type="as-char" draw:z-index="0" svg:width="5.2916666666667cm" svg:height="4.28625cm"><draw:image xlink:href="Pictures/81f298503f55c78d84961c137ee06b29.png" xlink:type="simple" xlink:show="embed" xlink:actuate="onLoad"/></draw:frame><draw:frame draw:style-name="media" draw:name="1" text:anchor-type="as-char" draw:z-index="1" svg:width="3.96875cm" svg:height="8.41375cm"><draw:image xlink:href="Pictures/3075c457252b9b5ceb70f21e71e10ff5.png" xlink:type="simple" xlink:show="embed" xlink:actuate="onLoad"/></draw:frame></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Dubbelt pålstek</text:span>, fig. 47, bildar det vanligaste dubbla ögat på en ända. Trossen lägges dubbel till erforderlig längd, och steket påbörjas liksom det enkla men avslutas genom att bukten a drages ned och kränges över båda ögonen samt samsas uppe kring de stående parterna, fig. 48. För att ge stadga åt steket är det vanligt, att den lösa ändan förenas med trossen med ett enkelt pålstek strax ovanför det dubbla, såsom fig. 48 visar. Lättast göres detta enkla pålstek först, drygt dubbelt så stort som det önskade dubbla, varefter detta lägges på bukten. Steket kan även göras helt likt det enkla med bukten, varvid denna halas ut och bildar ett tredje öga lika stort som de andra två, fig. 49.</text:p>
      <text:p text:style-name="Text_20_body"><draw:frame draw:style-name="media" draw:name="2" text:anchor-type="as-char" draw:z-index="2" svg:width="13.229166666667cm" svg:height="6.2441666666667cm"><draw:image xlink:href="Pictures/fa62dee6ea6eaf1392f5966e0dce0835.png" xlink:type="simple" xlink:show="embed" xlink:actuate="onLoad"/></draw:frame></text:p>
      <text:p text:style-name="Text_20_body">Dessa dubbla pålstek ha numera liten användning till sjöss. De kunna dock någon gång användas i stället för en båtsmansstol. Bukterna göras då så långa, att knopen kommer ovanför kroppen, och bukterna spridas något för att ge en bredare sitty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dubbel-palstek</dc:title>
  </office:meta>
</office:document-meta>
</file>