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5e93f809a97a253720a6b0f6627b5a.png"/>
  <manifest:file-entry manifest:media-type="image/png" manifest:full-path="Pictures/d2bd008604ad83b382d47a4c9ec151b3.png"/>
  <manifest:file-entry manifest:media-type="image/png" manifest:full-path="Pictures/0b78bd04dd340d114d8cadfdb18b7cdc.png"/>
  <manifest:file-entry manifest:media-type="image/png" manifest:full-path="Pictures/729b7a5bbb5a48c306e3eb2eeedb2043.png"/>
  <manifest:file-entry manifest:media-type="image/png" manifest:full-path="Pictures/658b1d87991abe8c63c7f716127102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dubbelt-halvslag"/><text:bookmark-start text:name="__RefHeading___dubbelt_halvslag_1"/><text:bookmark-start text:name="dubbelt_halvslag"/>Dubbelt halvslag<text:bookmark-end text:name="__RefHeading___dubbelt_halvslag_1"/><text:bookmark-end text:name="dubbelt_halvslag"/></text:h>
      <text:h text:style-name="Heading_20_2" text:outline-level="2"><text:bookmark-start text:name="__RefHeading___fullstaendig_framstaellning_av_sjoemansknopen_-_1939_2"/><text:bookmark-start text:name="fullstaendig_framstaellning_av_sjoemansknopen_-_1939"/>Fullständig Framställning av Sjömansknopen - 1939<text:bookmark-end text:name="__RefHeading___fullstaendig_framstaellning_av_sjoemansknopen_-_1939_2"/><text:bookmark-end text:name="fullstaendig_framstaellning_av_sjoemansknopen_-_1939"/></text:h>
      <text:p text:style-name="Text_20_body"><text:span text:style-name="Strong_20_Emphasis">Dubbelt eller 2 halvslag</text:span>. Slå först ett enkelt halvslag, med ändan A slås ett halvslag till om fasta par­ten B. Fig. 9 och 10.</text:p>
      <text:p text:style-name="Text_20_body"><draw:frame draw:style-name="media" draw:name="0" text:anchor-type="as-char" draw:z-index="0" svg:width="3.96875cm" svg:height="3.5189583333333cm"><draw:image xlink:href="Pictures/d85e93f809a97a253720a6b0f6627b5a.png" xlink:type="simple" xlink:show="embed" xlink:actuate="onLoad"/></draw:frame></text:p>
      <text:p text:style-name="Text_20_body"><draw:frame draw:style-name="media" draw:name="1" text:anchor-type="as-char" draw:z-index="1" svg:width="5.2916666666667cm" svg:height="1.349375cm"><draw:image xlink:href="Pictures/d2bd008604ad83b382d47a4c9ec151b3.png" xlink:type="simple" xlink:show="embed" xlink:actuate="onLoad"/></draw:frame></text:p>
      <text:p text:style-name="Text_20_body"><draw:frame draw:style-name="media" draw:name="2" text:anchor-type="as-char" draw:z-index="2" svg:width="5.2916666666667cm" svg:height="1.4816666666667cm"><draw:image xlink:href="Pictures/0b78bd04dd340d114d8cadfdb18b7cdc.png" xlink:type="simple" xlink:show="embed" xlink:actuate="onLoad"/></draw:frame></text:p>
      <text:p text:style-name="Text_20_body">En rundtörn kan tagas om pollaren eller i ringen. Fig. 11.</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draw:frame draw:style-name="media" draw:name="3" text:anchor-type="as-char" draw:z-index="3" svg:width="6.6145833333333cm" svg:height="3.5454166666667cm"><draw:image xlink:href="Pictures/729b7a5bbb5a48c306e3eb2eeedb2043.png" xlink:type="simple" xlink:show="embed" xlink:actuate="onLoad"/></draw:frame></text:p>
      <text:p text:style-name="Text_20_body">Två halvslag bilda ett vanligt och mycket användbart stek, fig, 59. De böra läggas medsols på vanligt vänsterslaget tågvirke. Runt mycket grova föremål hålla de ej bra.</text:p>
      <text:p text:style-name="Text_20_body">Två halvslag om egen part, fig. 60, äro även mycket användbara och hålla väl. De kunna användas för fastsättning till alla möjliga föremål, runda och kantiga, stora och små.</text:p>
      <text:p text:style-name="Text_20_body">Två aviga halvslag, fig. 61, hålla utmärkt men äro mycket svåra att lösa upp, om det varit kraft på dem, varför de användas mera sällan.</text:p>
      <text:p text:style-name="Text_20_body">Ovanstående äro de tre grundtyperna för två halvslag. Dessa kunna kombineras och varieras på en mängd olika sätt med eller utan rundtömar, med eller utan bänslar. Fig. 62 visar några variationer, vilka kallas från vänster: Två halvslag om egen part med rundtörn. Två halvslag med rwrtdtörn om egen part. Två halvslag med halvslag om egen part.</text:p>
      <text:p text:style-name="Text_20_body"><draw:frame draw:style-name="media" draw:name="4" text:anchor-type="as-char" draw:z-index="4" svg:width="6.6145833333333cm" svg:height="3.5983333333333cm"><draw:image xlink:href="Pictures/658b1d87991abe8c63c7f71612710234.png" xlink:type="simple" xlink:show="embed" xlink:actuate="onLoad"/></draw:frame></text:p>
      <text:p text:style-name="Text_20_body">Uti detta stek måste det tredje halvslaget läggas motsols, om de andra två äro lagda medsols. Alla tre steken lämpa sig för grova föremå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dubbelt-halvslag</dc:title>
  </office:meta>
</office:document-meta>
</file>