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dc4451b3548f85ecc979abb55c1ab1.png"/>
  <manifest:file-entry manifest:media-type="image/png" manifest:full-path="Pictures/737cb8ee999a296d80b8a7aa050f0cd3.png"/>
  <manifest:file-entry manifest:media-type="image/png" manifest:full-path="Pictures/59a4f8c11139bfc45067691393f21494.png"/>
  <manifest:file-entry manifest:media-type="image/png" manifest:full-path="Pictures/7d65d6e45322d84198247ab40c0d6b2c.png"/>
  <manifest:file-entry manifest:media-type="image/png" manifest:full-path="Pictures/a24c85bce13f0ffd940390996570df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rabandsknop"/><text:bookmark-start text:name="__RefHeading___rabandsknop_1"/><text:bookmark-start text:name="rabandsknop"/>Råbandsknop<text:bookmark-end text:name="__RefHeading___rabandsknop_1"/><text:bookmark-end text:name="rabandsknop"/></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Råbandsknop</text:span> begagnas i båt företrädesvis vid hopknopandet af refsejsingarna omkring den inrefvade delen af seglet, samt för öfrigt vid många tillfällen, då man vill med hvarandra förena två sladdar. På refsejsingar bruka många göra råbandsknop med öglor på sladdarne, och detta medför visserligen den fördelen att knopen lättare lossas genom att draga i sladdarne, men det är ej pålitligt och behöfves för öfrigt ej, helst om refsejsingarna äro — såsom vanligt på båtsegel — af bomullslina. Vill man ovillkorligen knopa in refvet så att det med största lätthet kan utstickas igen, bör man i alla händelser endast på ena sejsingen göra ögla.</text:p>
      <text:p text:style-name="Text_20_body"><draw:frame draw:style-name="media" draw:name="0" text:anchor-type="as-char" draw:z-index="0" svg:width="5.2916666666667cm" svg:height="3.2786983669549cm"><draw:image xlink:href="Pictures/22dc4451b3548f85ecc979abb55c1ab1.png" xlink:type="simple" xlink:show="embed" xlink:actuate="onLoad"/></draw:frame></text:p>
      <text:p text:style-name="Text_20_body">På figuren här synes öfverst en råbandsknop och därunder till varning en orätt gjord sådan, hvilkens blotta namn, »käringknop» (granny's-knot or -bend) [Altweiber-, Weiber-, Rutten-knoten], bör vara antydan nog om dess oförenlighet med sjömansbruk.</text:p>
      <text:h text:style-name="Heading_20_2" text:outline-level="2"><text:bookmark-start text:name="__RefHeading___fullstaendig_framstaellning_av_sjoemansknopen_-_1939_3"/><text:bookmark-start text:name="fullstaendig_framstaellning_av_sjoemansknopen_-_1939"/>Fullständig Framställning av Sjömansknopen - 1939<text:bookmark-end text:name="__RefHeading___fullstaendig_framstaellning_av_sjoemansknopen_-_1939_3"/><text:bookmark-end text:name="fullstaendig_framstaellning_av_sjoemansknopen_-_1939"/></text:h>
      <text:p text:style-name="Text_20_body"><text:span text:style-name="Strong_20_Emphasis">Sjömansknop</text:span> el. <text:span text:style-name="Strong_20_Emphasis">revknop</text:span>. Den­na knop är myc­ket begagnad om­bord för att sammanfästa 2 ändar. Båda ändarna A och B sättas emot och läggas ett slag om varandra, fig. 33, ändarna böjas igen emot och stickas om var­andra motsatta vägen mot första gången. Fig. 34. Denna knop får al­drig förväxlas med den av sjömän så kallade käringknopen, vilken är obrukbar och upp­löser sig vid sträck­ning. Fig. 35.</text:p>
      <text:p text:style-name="Text_20_body"><draw:frame draw:style-name="media" draw:name="1" text:anchor-type="as-char" draw:z-index="1" svg:width="5.2916666666667cm" svg:height="2.4341666666667cm"><draw:image xlink:href="Pictures/737cb8ee999a296d80b8a7aa050f0cd3.png" xlink:type="simple" xlink:show="embed" xlink:actuate="onLoad"/></draw:frame><draw:frame draw:style-name="media" draw:name="2" text:anchor-type="as-char" draw:z-index="2" svg:width="5.2916666666667cm" svg:height="2.1166666666667cm"><draw:image xlink:href="Pictures/59a4f8c11139bfc45067691393f21494.png" xlink:type="simple" xlink:show="embed" xlink:actuate="onLoad"/></draw:frame><draw:frame draw:style-name="media" draw:name="3" text:anchor-type="as-char" draw:z-index="3" svg:width="5.2916666666667cm" svg:height="2.5664583333333cm"><draw:image xlink:href="Pictures/7d65d6e45322d84198247ab40c0d6b2c.png" xlink:type="simple" xlink:show="embed" xlink:actuate="onLoad"/></draw:frame></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Råbandsknopen</text:span>, fig. 73, är den vanligaste av alla knopar. Den passar bäst på smäckra linor och snören. Namnet kommer från råbanden, de plattingssejsingar, med vilka råseglen förr underslogos sina rår och senare de garn, med vilka de bändes till rårnas jäckstag. Till sjöss användes knopen huvudsakligast till underslagning och revning av segel. Den kallas även revknop. Den är alltid lätt att lösa upp, vilket är till särskild fördel, då den användes som revknop. Ett rev skall ju ej endast tagas in utan även stickas ut, sedan det varit seglat på det, i storm och oväder. Knopen löses, genom att den ena av ändarna drages ut rakt, varigenom den andra kalvar och kan skjutas av, eller genom att parterna på båda sidor om knopen med en gnuggande rörelse skjutas mot varandra.</text:p>
      <text:p text:style-name="Text_20_body">I land användes knopen mest till ombindning av paket. Välbekant är, hur man ofta med fingrarna måste fasthålla första halvslaget för att det ej skall slira, när knopen lägges. Detta förhindras, om man i första halvslaget tager två rundtörnar, och sedan dessa åtdragits med en snabb roterande rörelse låter dragriktningen på de båda snörena byta plats, fig. 74. Den påbörjade knopen slirar då ej tillbaka och kan utan svårighet avslutas.</text:p>
      <text:p text:style-name="Text_20_body">Råbandsknopen kan även göras med ögla på ena eller båda ändarna och är som sådan vanlig på skoremmar.</text:p>
      <text:p text:style-name="Text_20_body"><draw:frame draw:style-name="media" draw:name="4" text:anchor-type="as-char" draw:z-index="4" svg:width="13.229166666667cm" svg:height="4.1275cm"><draw:image xlink:href="Pictures/a24c85bce13f0ffd940390996570dff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rabandsknop</dc:title>
  </office:meta>
</office:document-meta>
</file>