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7345c9174ed9528b8b14fc5b2af1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:vevlingstek"/><text:bookmark-start text:name="__RefHeading___vevlingstek_1"/><text:bookmark-start text:name="vevlingstek"/>Vevlingstek<text:bookmark-end text:name="__RefHeading___vevlingstek_1"/><text:bookmark-end text:name="vevlingstek"/></text:h>
      <text:h text:style-name="Heading_20_2" text:outline-level="2"><text:bookmark-start text:name="__RefHeading___fullstaendig_framstaellning_av_sjoemansknopen_-_1939_2"/><text:bookmark-start text:name="fullstaendig_framstaellning_av_sjoemansknopen_-_1939"/>Fullständig Framställning av Sjömansknopen - 1939<text:bookmark-end text:name="__RefHeading___fullstaendig_framstaellning_av_sjoemansknopen_-_1939_2"/><text:bookmark-end text:name="fullstaendig_framstaellning_av_sjoemansknopen_-_1939"/></text:h>
      <text:p text:style-name="Text_20_body"><text:span text:style-name="Strong_20_Emphasis">Vevlingstek</text:span>. Två halvslag slås med vevlingslinan runt vantet och parallellt där­med 2 halvslag om närmaste vant o. s. v. Fig. 17. Vid alla slag bör ihågkommas att bukterna i halvslagen läg­gas medsols.</text:p>
      <text:p text:style-name="Text_20_body"><draw:frame draw:style-name="media" draw:name="0" text:anchor-type="as-char" draw:z-index="0" svg:width="5.2916666666667cm" svg:height="5.2916666666667cm"><draw:image xlink:href="Pictures/957345c9174ed9528b8b14fc5b2af14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:vevlingstek</dc:title>
  </office:meta>
</office:document-meta>
</file>