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d2a9e770d93c42c71540cd969afb43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oj"/><text:bookmark-start text:name="__RefHeading___koj_1"/><text:bookmark-start text:name="koj"/>Koj<text:bookmark-end text:name="__RefHeading___koj_1"/><text:bookmark-end text:name="koj"/></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Hängmatta</text:span> = koj (Hammock} ]Hängematte oder Hangematte]. Hängmattan sjöredes med knytteis och en ring i hvardera ändan (hammock clews, tie tie) [Hängematts-hahnepoot oder Nitzel\, den hop­rullas eller beslås om morgonen med ett beslagsband (hammock lashing) [Hangemattesteert], Vanligen använder man för att hålla kojen utspänd å hvardera ändan en klyka (hammock rack or batten) [Hängematte-latte]. När kojerna ej användas, stufvas de i bastingeringen (se d. o.) och täckas för väta med ett kojkapell (hammock cloth) [Hängematte-decke], De tvättas allt emellanåt och upphängas för att torka på kojgölingar (hammock gantlines) [Hangematts-jollen],</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Koj</text:span>, väggfast säng ombord på fartyg. Den är av trä eller segelduk. ~ -beslagare, manskap som har sig uppdraget att tvätta manskapets kojer samt att nedtaga dem och beslå dem. Se stuva kojer. ~ -göling, klädlina för upphängning av skrubbade hängmattor till torkning. ~ -kapell, överdrag till kojer. ~ -krok, krok vari koj eller hängmatta är upphängd. ~ -ribba, träribbor i fartygs sidan, till vilka man gör fast hängmat torna. ~ -skärlinor, de i solfjäderform anordnade linorna, i vilka hängmattan hänger. ~ -stege, trappa som leder till överkoj.</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Koj</text:span> (ty. koje, holl. kooi), sjöv., bädd. Man skiljer mellan fasta kojer och hängkojer. De förra användas i kajutor, hytter (för befäl och underbefäl) och mässar (för underbefäl och eldare). De senare äro af två slag, den engelska kojen, som har fyrkantig träram, och den vanliga manskapskojen, som består af ett aflångt, fyrkantigt segelduksstycke, med vid detsamma fäst madrass med öfverdrag. Dessa kojer, som i regel användas på alla örlogsfartyg, upphängas långskepps på krokar under däcksbalkarna å trossbottnen. Att ställa i ordning en sådan koj kallas att “sjöreda” den. Hvarje morgon “stufvas” kojerna, d. v. s. beslås (hopläggas och snöras med “kojbeslagsband”) och inläggas i bastingeringarna eller i särskilda kojlårar. Den person bland manskapet, som har sig ålagdt att ombestyra upphängning, nedtagning m. m. af underbefäls- eller kadettkoj, kallas kojbeslagare. - Slingerkoj är en långskeppsbädd, som är rörlig kring två järntappar. Den utgöres antingen af en trä- eller en järnram med madrass o. s. v., eller ock har den utseende af en stor trävagga. Jfr Hängmatta.</text:p>
      <text:p text:style-name="Text_20_body"><draw:frame draw:style-name="media" draw:name="0" text:anchor-type="as-char" draw:z-index="0" svg:width="6.6145833333333cm" svg:height="4.7360416666667cm"><draw:image xlink:href="Pictures/2d2a9e770d93c42c71540cd969afb435.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oj</dc:title>
  </office:meta>
</office:document-meta>
</file>