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82cba461baf6e48a011fabaf2d3cf0.png"/>
  <manifest:file-entry manifest:media-type="image/png" manifest:full-path="Pictures/982739cfe33c3251b84fe2385b47e3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atinsegel"/><text:bookmark-start text:name="__RefHeading___latinsegel_1"/><text:bookmark-start text:name="latinsegel"/>Latinsegel<text:bookmark-end text:name="__RefHeading___latinsegel_1"/><text:bookmark-end text:name="latinsegel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Latinsegel</text:span> (Lateen-, settee- or settie sail) [Latei­ nisches-, Latein-, Settie-, Ruten-, Schebeckensegel], se galérsegel med fig.</text:p>
      <text:p text:style-name="Text_20_body">Taget från <text:a xlink:type="simple" xlink:href="https://wiki.euren.se/ordbok/galer#nautisk_ordbok_-_1914" text:style-name="Internet_20_link" text:visited-style-name="Visited_20_Internet_20_Link">Galér</text:a></text:p>
      <text:p text:style-name="Text_20_body"><text:span text:style-name="Strong_20_Emphasis">Galérseglet</text:span> liknar loggertseglet med den skillnaden att rån eller spriet går ända ned till halsen så att seglet är triangulärt. Galér- eller latinseglet användes ännu på flera ställen såsom i Medelhafvet, å de italienska och schweiziska alpsjöarna m. fl.</text:p>
      <text:p text:style-name="Text_20_body"><draw:frame draw:style-name="media" draw:name="0" text:anchor-type="as-char" draw:z-index="0" svg:width="9.2604166666667cm" svg:height="7.699375cm"><draw:image xlink:href="Pictures/8f82cba461baf6e48a011fabaf2d3cf0.png" xlink:type="simple" xlink:show="embed" xlink:actuate="onLoad"/></draw:frame>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Latinsegel</text:span>, trekantigt eller trapesformigt segel som är fastnajat vid en lång rå med toppen akteröver. Användes mycket på Medelhavet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Latinsegel</text:span> (sp. vela latina), långt, spetsigt, trekantigt båtsegel. Se Galärsegel. - “Latinseglare” (se fig.) ha l-3 master, hvardera med ett latinsegel. Denna rigg, som förr användes äfven på en del fartyg i svenska skärgårdsflottan, t. ex. kanonslupar, förekommer allmänt å båtar och smärre fartyg i Medelhafstrakterna (jfr Loggert). Jfr äfven Bermudabåt.</text:p>
      <text:p text:style-name="Text_20_body"><draw:frame draw:style-name="media" draw:name="1" text:anchor-type="as-char" draw:z-index="1" svg:width="7.9375cm" svg:height="8.1491666666667cm"><draw:image xlink:href="Pictures/982739cfe33c3251b84fe2385b47e30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atinsegel</dc:title>
  </office:meta>
</office:document-meta>
</file>