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15c500815db3fd5bc17bf9f0234d4c5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maerlspik"/><text:bookmark-start text:name="__RefHeading___maerlspik_1"/><text:bookmark-start text:name="maerlspik"/>Märlspik<text:bookmark-end text:name="__RefHeading___maerlspik_1"/><text:bookmark-end text:name="maerlspik"/></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Splitsknop</text:span> (Martine Spike) [Marlpfriem] är hvarken en splits eller en knop utan på örlogsfartyg kallas en märlspik (se d. o.) så.</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Märlspik</text:span>, en fotslång järn- eller stålhult, spetsig i ena ändan och i den andra försedd med ett hål, vari instickes en bändsel. Märlspiken användes för att öppna tirarna på tåg vid splitsning, för påläggning av bändslar o. s. v.</text:p>
      <text:h text:style-name="Heading_20_2" text:outline-level="2"><text:bookmark-start text:name="__RefHeading___handbok_i_sjoemansarbete_-_1941_4"/><text:bookmark-start text:name="handbok_i_sjoemansarbete_-_1941"/>Handbok i Sjömansarbete - 1941<text:bookmark-end text:name="__RefHeading___handbok_i_sjoemansarbete_-_1941_4"/><text:bookmark-end text:name="handbok_i_sjoemansarbete_-_1941"/></text:h>
      <text:p text:style-name="Text_20_body"><text:span text:style-name="Strong_20_Emphasis">Märlspik</text:span>, fig. 18 a, är ett välbekant verktyg. En god wirespik skall vara av stål och härdad samt ha oval sektion, varvid man, sedan den stuckits under en kardel, genom att vrida den 90 grader kring dess axel får större rum för instickningar. Spiken kan även ha själva spetsen svagt böjd, vilket underlättar instickningar under kardelerna. Professionella riggare använda någon gång märlspikar, som ha en ränna gående längs spiken, så att dess genomskärning är lik en månskära. En dylik märlspik ger gott utrymme för insticken vid splitsningen, men torde knappt vara behövlig vid de arbeten, som förekomma ombord. Då den alltid måste beställas särskilt vid någon mekanisk verkstad, blir den dessutom ganska dyr i anskaffning. Runda märlspikar äro lämpliga att lägga sjömansgarns- och linbänslar med. Grova spikar, »som äro tjockast i den smala ändan», användas att skruva shacklar m. m. och kunna i nödfall användas att splitsa tågvirke. Märlspikar, som brukas till väders eller utombords, böra förses med en bänsel, så att de ej tappas.</text:p>
      <text:p text:style-name="Text_20_body"><draw:frame draw:style-name="media" draw:name="0" text:anchor-type="as-char" draw:z-index="0" svg:width="7.858125cm" svg:height="8.1227083333333cm"><draw:image xlink:href="Pictures/15c500815db3fd5bc17bf9f0234d4c50.png" xlink:type="simple" xlink:show="embed" xlink:actuate="onLoad"/></draw:frame></text:p>
      <text:h text:style-name="Heading_20_2" text:outline-level="2"><text:bookmark-start text:name="__RefHeading___handbok_i_sjoemansarbete_-_1974_5"/><text:bookmark-start text:name="handbok_i_sjoemansarbete_-_1974"/>Handbok i Sjömansarbete - 1974<text:bookmark-end text:name="__RefHeading___handbok_i_sjoemansarbete_-_1974_5"/><text:bookmark-end text:name="handbok_i_sjoemansarbete_-_1974"/></text:h>
      <text:p text:style-name="Text_20_body"><text:span text:style-name="Strong_20_Emphasis">Märlspik</text:span>, fig. 19 a, är ett välbekant verktyg. En god wirespik skall vara av stål och härdad samt ha en oval sektion varigenom man sedan den stuckits in på flatan under en kardel får större rum för instickningar genom att vrida den go grader kring dess axel. Spiken kan även ha själva spetsen svagt böjd vilket underlättar instickningar under kardelerna. Professionella riggare använder någon gång märlspikar som har en ränna gående längs spiken vilket ger utrymme för insticken vid splitsning. En ny modell, “Nåla” kallad Swedish spike, fig. 19 b, har denna egenskap i högre grad. Den är gjord av rostfritt stål och finns i två storlekar. Trimmad och rätt använd är den ett utmärkt verktyg. Runda märlspikar är lämpliga att lägga sjömansgarns- och linbänslar med. Grova spikar, “som är tjockast i den smala ändan”, används att skruva schacklar m.m. med och kan i nödfall användas att splitsa tågvirke med. Märlspikar som används till väders eller utombords bör förses med en bänsel så att man ej tappar dem.</text:p>
      <text:h text:style-name="Heading_20_2" text:outline-level="2"><text:bookmark-start text:name="__RefHeading___the_sailor_s_word-book_-_1867_6"/><text:bookmark-start text:name="the_sailor_s_word-book_-_1867"/>The Sailor's Word-Book - 1867<text:bookmark-end text:name="__RefHeading___the_sailor_s_word-book_-_1867_6"/><text:bookmark-end text:name="the_sailor_s_word-book_-_1867"/></text:h>
      <text:p text:style-name="Text_20_body"><text:span text:style-name="Strong_20_Emphasis">MARLINE-SPIKE</text:span>. An iron pin tapering to a point, and principally used to separate the strands of a rope, in order to introduce the ends of some other through the intervals in the act of knotting or splicing; it is also used as a lever in marling, fixing seizings, &amp;c. (See FID.)</text:p>
      <text:h text:style-name="Heading_20_2" text:outline-level="2"><text:bookmark-start text:name="__RefHeading___patterson_s_illustrated_nautical_dictionary_-_1891_7"/><text:bookmark-start text:name="patterson_s_illustrated_nautical_dictionary_-_1891"/>Patterson's Illustrated Nautical Dictionary - 1891<text:bookmark-end text:name="__RefHeading___patterson_s_illustrated_nautical_dictionary_-_1891_7"/><text:bookmark-end text:name="patterson_s_illustrated_nautical_dictionary_-_1891"/></text:h>
      <text:p text:style-name="Text_20_body"><text:span text:style-name="Strong_20_Emphasis">Marline-spike</text:span>. A pointed iron instrument used in splicing to separate the strands of a rope and as a heaver in putting on seizings.</text:p>
      <text:h text:style-name="Heading_20_2" text:outline-level="2"><text:bookmark-start text:name="__RefHeading___the_overlook_illustrated_dictionary_of_nautical_terms_-_1981_8"/><text:bookmark-start text:name="the_overlook_illustrated_dictionary_of_nautical_terms_-_1981"/>The Overlook Illustrated Dictionary of Nautical Terms - 1981<text:bookmark-end text:name="__RefHeading___the_overlook_illustrated_dictionary_of_nautical_terms_-_1981_8"/><text:bookmark-end text:name="the_overlook_illustrated_dictionary_of_nautical_terms_-_1981"/></text:h>
      <text:p text:style-name="Text_20_body"><text:span text:style-name="Strong_20_Emphasis">Marline Spike</text:span>. A pointed metal spike, often found as part of a pocket knife,provide a counterforce to the strain of used for prying apart the strands of a rope when making knots or splices.</text:p>
      <text:h text:style-name="Heading_20_2" text:outline-level="2"><text:bookmark-start text:name="__RefHeading___dictionary_of_nautical_words_and_terms_-_1982_9"/><text:bookmark-start text:name="dictionary_of_nautical_words_and_terms_-_1982"/>Dictionary of nautical words and terms - 1982<text:bookmark-end text:name="__RefHeading___dictionary_of_nautical_words_and_terms_-_1982_9"/><text:bookmark-end text:name="dictionary_of_nautical_words_and_terms_-_1982"/></text:h>
      <text:p text:style-name="Text_20_body"><text:span text:style-name="Strong_20_Emphasis">Marline Spike</text:span>. Tapered and pointed iron pin used for opening up a rope when splicing. Has a perforation at larger end to take a lanyard.</text:p>
      <text:p text:style-name="Text_20_body"><text:span text:style-name="Strong_20_Emphasis">Stabber</text:span>. Thin, tapered marline spik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maerlspik</dc:title>
  </office:meta>
</office:document-meta>
</file>