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fdb0d6943dae92a094b2d33aaaa88d.png"/>
  <manifest:file-entry manifest:media-type="image/png" manifest:full-path="Pictures/33083c9f9e34b081f0947d3de10febeb.png"/>
  <manifest:file-entry manifest:media-type="image/png" manifest:full-path="Pictures/aa4519e53b92303ee6ee14c69ce424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nakterhus"/><text:bookmark-start text:name="__RefHeading___nakterhus_1"/><text:bookmark-start text:name="nakterhus"/>Nakterhus<text:bookmark-end text:name="__RefHeading___nakterhus_1"/><text:bookmark-end text:name="nakterhu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Nakterhus</text:span> är et skåp med rum uti för compaßer och ljus til at se coursen om nattetid. Et sådant är wid drillen och et wid halfmån för Officerarne.</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Se <text:a xlink:type="simple" xlink:href="https://wiki.euren.se/ordbok/kompass" text:style-name="Internet_20_link" text:visited-style-name="Visited_20_Internet_20_Link">Kompass</text:a></text:p>
      <text:p text:style-name="Text_20_body"><draw:frame draw:style-name="media" draw:name="0" text:anchor-type="as-char" draw:z-index="0" svg:width="6.6145833333333cm" svg:height="11.773958333333cm"><draw:image xlink:href="Pictures/c4fdb0d6943dae92a094b2d33aaaa88d.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Nakterhus</text:span>, en framför ratten an­bringad pelare eller ett skåp för styr­kompassen med lampor anordnade å båda sidor för belysning av kompasskivan. ~ -kapell, segelduksfodral till nakterhuset.</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Nakterhus</text:span> (ty. <text:span text:style-name="Emphasis">nacht-haus</text:span>),<text:span text:style-name="Emphasis"> sjöv</text:span>., ett slags skåp, vanligen i form af en ihålig, rund eller mångkantig pelare, hvaruti fartygskompasser upphängas. Stundom nyttjas för detta ändamål en utsirad metallställning, stundom blott en från en solid pelare (“påle”) utgående arm, i hvilket sistnämnda fall nakterhus således ej finnes. Belysningen anbringas på flera olika sätt, såsom från sidorna eller nedifrån, genom direkt eller reflekteradt ljus o. s. v. Nutidens nakterhus äro ofta inuti apterade för kompensationsmagneters inläggande till kompensering af den semicirkulära deviationen och krängningsdeviationen. Närstående teckning liknar närmast ett af sir William Thomson konstrueradt nakterhus, apteradt för pejlskifva ofvanpå kupolen. På nakterhusets yttre sidor finnas midt för kompassen konsoler, som uppbära flyttbara kompensatorer för den kvadrantella deviationen.</text:p>
      <text:p text:style-name="Text_20_body"><draw:frame draw:style-name="media" draw:name="1" text:anchor-type="as-char" draw:z-index="1" svg:width="7.9375cm" svg:height="12.065cm"><draw:image xlink:href="Pictures/33083c9f9e34b081f0947d3de10febeb.png" xlink:type="simple" xlink:show="embed" xlink:actuate="onLoad"/></draw:frame></text:p>
      <text:h text:style-name="Heading_20_2" text:outline-level="2"><text:bookmark-start text:name="__RefHeading___patterson_s_illustrated_nautical_dictionary_-_1891_6"/><text:bookmark-start text:name="patterson_s_illustrated_nautical_dictionary_-_1891"/>Patterson's Illustrated Nautical Dictionary - 1891<text:bookmark-end text:name="__RefHeading___patterson_s_illustrated_nautical_dictionary_-_1891_6"/><text:bookmark-end text:name="patterson_s_illustrated_nautical_dictionary_-_1891"/></text:h>
      <text:p text:style-name="Text_20_body"><text:span text:style-name="Strong_20_Emphasis">Binnacle</text:span>. stand of wood or brass for the compass to rest in.</text:p>
      <text:p text:style-name="Text_20_body"><text:span text:style-name="Strong_20_Emphasis">Binnacle Hood</text:span>. The glass-front cover to the binnacle stand, and into which the binnacle lamps are fitted.</text:p>
      <text:p text:style-name="Text_20_body"><text:span text:style-name="Strong_20_Emphasis">Binnacle Lamp</text:span>. The small lamp which fits into the binnacle hood and lights up the compass-card.</text:p>
      <text:p text:style-name="Text_20_body"><draw:frame draw:style-name="media" draw:name="2" text:anchor-type="as-char" draw:z-index="2" svg:width="0cm" svg:height="12.170833333333cm"><draw:image xlink:href="Pictures/aa4519e53b92303ee6ee14c69ce4245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nakterhus</dc:title>
  </office:meta>
</office:document-meta>
</file>