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papegoja"/><text:bookmark-start text:name="__RefHeading___papegoja_1"/><text:bookmark-start text:name="papegoja"/>Papegoja<text:bookmark-end text:name="__RefHeading___papegoja_1"/><text:bookmark-end text:name="papegoja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Papegoja</text:span> (Dandy, jigger) [Papagei] kallas stundom ett litet aktersegel, såsom t. ex. mesanen på en yawl, ett fyrskepp m. m.; det sitter på papegoj- eller jäckmasten (jiggermast) [Papageienmast] längst akterut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Papegojmast</text:span>, jäckmast, en liten mast längst akter ut på kuttrar. Seglet kal­ las papegoj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papegoja</dc:title>
  </office:meta>
</office:document-meta>
</file>