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9d680b229af9f94932ad3796fe02aa.png"/>
  <manifest:file-entry manifest:media-type="image/png" manifest:full-path="Pictures/804f42a351eacc4b675abc5bb8fede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raasegel"/><text:bookmark-start text:name="__RefHeading___rasegel_1"/><text:bookmark-start text:name="rasegel"/>Råsegel<text:bookmark-end text:name="__RefHeading___rasegel_1"/><text:bookmark-end text:name="rasegel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Råsegel</text:span> äro fyrkantige segel under en rå som far för om masten, de hafwa Skot at hala ut dem.</text:p>
      <text:list text:style-name="List_20_1" text:continue-numbering="false">
        <text:list-item>
          <text:p text:style-name="List_20_1_Content_First"> <text:span text:style-name="Strong_20_Emphasis">Gigtåg</text:span> och gårdingar at giga up och gårda dem.</text:p>
        </text:list-item>
        <text:list-item>
          <text:p text:style-name="List_20_1_Content"> <text:span text:style-name="Strong_20_Emphasis">Bolinor</text:span> at hålla dem styfwa emot winden.</text:p>
        </text:list-item>
        <text:list-item>
          <text:p text:style-name="List_20_1_Content_Last"> <text:span text:style-name="Strong_20_Emphasis">Ref</text:span> at göra dem mindre när det blåser hårt.</text:p>
        </text:list-item>
      </text:list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Märsegel</text:span></text:p>
      <text:list text:style-name="Numbering_20_1" text:continue-numbering="false">
        <text:list-item>
          <text:p text:style-name="Numbering_20_1_Content_First"> Öfverkant (head) [Kopf],</text:p>
        </text:list-item>
        <text:list-item>
          <text:p text:style-name="Numbering_20_1_Content"> Rålik (head rope) [Rah-, Anschlag-liek],</text:p>
        </text:list-item>
        <text:list-item>
          <text:p text:style-name="Numbering_20_1_Content"> Sidokant (leech) [Seite, Kante],</text:p>
        </text:list-item>
        <text:list-item>
          <text:p text:style-name="Numbering_20_1_Content"> Stående lik (leech rope) [Stehendes-, Seiten-liek],</text:p>
        </text:list-item>
        <text:list-item>
          <text:p text:style-name="Numbering_20_1_Content"> Underkant (foot) [Fuss].</text:p>
        </text:list-item>
        <text:list-item>
          <text:p text:style-name="Numbering_20_1_Content"> Undra lik (foot rope) [Fuss-, Unter-liek],</text:p>
        </text:list-item>
        <text:list-item>
          <text:p text:style-name="Numbering_20_1_Content"> Nocklödder (earing cringle) [Nockohren-, Anschlag-legel],</text:p>
        </text:list-item>
        <text:list-item>
          <text:p text:style-name="Numbering_20_1_Content"> Reflöddror (reef cringles) [Reff-legel, -lägel],</text:p>
        </text:list-item>
        <text:list-item>
          <text:p text:style-name="Numbering_20_1_Content"> Reftaljelöddra (reef tackle cringle) [Refftaljen-legel, -lägel],</text:p>
        </text:list-item>
        <text:list-item>
          <text:p text:style-name="Numbering_20_1_Content"> Skothorn (spectacle clew or clue) [Brillen-legel, -lägel],</text:p>
        </text:list-item>
        <text:list-item>
          <text:p text:style-name="Numbering_20_1_Content"> Refband, l:a refvet (reefband, l:st reef) [Reffband, 1:es Reff],</text:p>
        </text:list-item>
        <text:list-item>
          <text:p text:style-name="Numbering_20_1_Content"> » 2:a » ( » 2:d » ) [ » 2:es » ],</text:p>
        </text:list-item>
        <text:list-item>
          <text:p text:style-name="Numbering_20_1_Content"> » 3:e » ( » 3:d » ) [ » 3:es » ],</text:p>
        </text:list-item>
        <text:list-item>
          <text:p text:style-name="Numbering_20_1_Content"> Refstropp (reef tackle patch) [Refftaljenlappen],</text:p>
        </text:list-item>
        <text:list-item>
          <text:p text:style-name="Numbering_20_1_Content"> Styrkband (middle band) [Mittelband],</text:p>
        </text:list-item>
        <text:list-item>
          <text:p text:style-name="Numbering_20_1_Content_Last"> Foderduk för dämpgårdingen (bunt- or spilling-line cloth) [Bukgordinglappen].</text:p>
        </text:list-item>
      </text:list>
      <text:p text:style-name="Text_20_body"><draw:frame draw:style-name="media" draw:name="0" text:anchor-type="as-char" draw:z-index="0" svg:width="7.9375cm" svg:height="9.68375cm"><draw:image xlink:href="Pictures/609d680b229af9f94932ad3796fe02aa.png" xlink:type="simple" xlink:show="embed" xlink:actuate="onLoad"/></draw:frame></text:p>
      <text:p text:style-name="Text_20_body"> <text:line-break/><text:span text:style-name="Strong_20_Emphasis">Undersegel</text:span></text:p>
      <text:list text:style-name="Numbering_20_1" text:continue-numbering="false">
        <text:list-item>
          <text:p text:style-name="Numbering_20_1_Content_First"> Öfverkant (head) [Kopf],</text:p>
        </text:list-item>
        <text:list-item>
          <text:p text:style-name="Numbering_20_1_Content"> Rålik (head rope) [Rah-, Anschlag-liek],</text:p>
        </text:list-item>
        <text:list-item>
          <text:p text:style-name="Numbering_20_1_Content"> Sidokant (leech) [Seite, Kante],</text:p>
        </text:list-item>
        <text:list-item>
          <text:p text:style-name="Numbering_20_1_Content"> Stående lik (leech rope) [Stehendes-, Seiten-liek],</text:p>
        </text:list-item>
        <text:list-item>
          <text:p text:style-name="Numbering_20_1_Content"> Underkant (foot) [Fuss],</text:p>
        </text:list-item>
        <text:list-item>
          <text:p text:style-name="Numbering_20_1_Content"> Undra lik (foot rope) [Fuss-, Unter-liek],</text:p>
        </text:list-item>
        <text:list-item>
          <text:p text:style-name="Numbering_20_1_Content"> Nocklödder (earing cringle) [Nockohren-, Anschlag-legel],</text:p>
        </text:list-item>
        <text:list-item>
          <text:p text:style-name="Numbering_20_1_Content"> Reflödder (reef cringle) [Reff-lägel, -legel],</text:p>
        </text:list-item>
        <text:list-item>
          <text:p text:style-name="Numbering_20_1_Content"> Reftaljelödder (reef tackle cringle) [Refftaljen-lägel, legel],</text:p>
        </text:list-item>
        <text:list-item>
          <text:p text:style-name="Numbering_20_1_Content"> Skothorn (spectacle clew or clue) [Brillen lägel, -legel],</text:p>
        </text:list-item>
        <text:list-item>
          <text:p text:style-name="Numbering_20_1_Content"> Ref (reef band) [Reffband],</text:p>
        </text:list-item>
        <text:list-item>
          <text:p text:style-name="Numbering_20_1_Content"> Refstropp (reef tackle patch) [Refftaljenlappen],</text:p>
        </text:list-item>
        <text:list-item>
          <text:p text:style-name="Numbering_20_1_Content"> Styrkband (middleband) [Mittelband],</text:p>
        </text:list-item>
        <text:list-item>
          <text:p text:style-name="Numbering_20_1_Content"> Foderduk för bukgårding (bunt line cloth) [Bukgordinglappen],</text:p>
        </text:list-item>
        <text:list-item>
          <text:p text:style-name="Numbering_20_1_Content_Last"> Bolinspruta (bowline bridle) [Bulien-sprut, -spriet].</text:p>
        </text:list-item>
      </text:list>
      <text:p text:style-name="Text_20_body"><draw:frame draw:style-name="media" draw:name="1" text:anchor-type="as-char" draw:z-index="1" svg:width="7.9375cm" svg:height="8.7577083333333cm"><draw:image xlink:href="Pictures/804f42a351eacc4b675abc5bb8fede8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raasegel</dc:title>
  </office:meta>
</office:document-meta>
</file>