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8ae62e7f7ae07de7e12379af9d351a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dbok:sejsing"/><text:bookmark-start text:name="__RefHeading___sejsing_1"/><text:bookmark-start text:name="sejsing"/>Sejsing<text:bookmark-end text:name="__RefHeading___sejsing_1"/><text:bookmark-end text:name="sejsing"/></text:h>
      <text:h text:style-name="Heading_20_2" text:outline-level="2"><text:bookmark-start text:name="__RefHeading___utkast_til_et_sjoe-lexicon_-_1765_2"/><text:bookmark-start text:name="utkast_til_et_sjoe-lexicon_-_1765"/>Utkast til et Sjö-Lexicon - 1765<text:bookmark-end text:name="__RefHeading___utkast_til_et_sjoe-lexicon_-_1765_2"/><text:bookmark-end text:name="utkast_til_et_sjoe-lexicon_-_1765"/></text:h>
      <text:p text:style-name="Text_20_body"><text:span text:style-name="Strong_20_Emphasis">Seisa</text:span> heter sammanbinda twänne tåg som ligga bredewid hwarandra, så at det ena intet kan halas om det andra ej går med. Således seisas Cabellarium wid ankartåget, och parterne i en gina seisas, när hon skall behålla det man wunnit.</text:p>
      <text:h text:style-name="Heading_20_2" text:outline-level="2"><text:bookmark-start text:name="__RefHeading___nautisk_ordbok_-_1914_3"/><text:bookmark-start text:name="nautisk_ordbok_-_1914"/>Nautisk Ordbok - 1914<text:bookmark-end text:name="__RefHeading___nautisk_ordbok_-_1914_3"/><text:bookmark-end text:name="nautisk_ordbok_-_1914"/></text:h>
      <text:p text:style-name="Text_20_body"><text:span text:style-name="Strong_20_Emphasis">Sejsa</text:span> (Seize, frap, nip) [Zeisen, verzeisen, stoppen] är att pålägga en tillfällig bändsel eller najning. Se dessa ord. S. kabeln, ankartrossen (nipping the cable) \ein Zeisen an das Kabel befestigen}. Se kabellariam. S. upp ett takel (to frap) \yerzeisen}. S. två tåg med händerna eller en sejsing för att hala in dem tillsammans (to marry) [Taue doppelt einholen}.</text:p>
      <text:p text:style-name="Text_20_body"><text:span text:style-name="Strong_20_Emphasis">Sejsing</text:span> (Seizing, nipper) [Zeising, Stopperende] är den sejsande sladden eller garnet.</text:p>
      <text:h text:style-name="Heading_20_2" text:outline-level="2"><text:bookmark-start text:name="__RefHeading___svenskt_nautiskt_lexikon_-_1920_4"/><text:bookmark-start text:name="svenskt_nautiskt_lexikon_-_1920"/>Svenskt Nautiskt Lexikon - 1920<text:bookmark-end text:name="__RefHeading___svenskt_nautiskt_lexikon_-_1920_4"/><text:bookmark-end text:name="svenskt_nautiskt_lexikon_-_1920"/></text:h>
      <text:p text:style-name="Text_20_body"><text:span text:style-name="Strong_20_Emphasis">Sejsa</text:span>, att med sejsing eller bändsel sammanbinda två intill varandra liggande tåg. ~ ”Sejsa förslå”, kommando vid ansättning av rigg att sejsa taljerepen, medan taljorna, varmed ansättningen utföres, överhalas och flyttas.</text:p>
      <text:p text:style-name="Text_20_body"><text:span text:style-name="Strong_20_Emphasis">Sejsing</text:span>, i allmänhet ett stycke lina, som användes att göra fast tåg med.</text:p>
      <text:p text:style-name="Text_20_body"><text:span text:style-name="Strong_20_Emphasis">Revsejsingar</text:span>, korta tågstumpar, fastsydda i segel för revning.</text:p>
      <text:p text:style-name="Text_20_body"><text:span text:style-name="Strong_20_Emphasis">Beslagssejsing</text:span> eller beslagsband, lång, smäcker lina eller plattingsstycke, varmed ett segel göres fast. Ute till sjöss brukar man taga sejsingen runt seglet med långa slag, men i hamn lägger man slagen (varven) tätt till varandra, för att det skall se prydligt ut.</text:p>
      <text:h text:style-name="Heading_20_2" text:outline-level="2"><text:bookmark-start text:name="__RefHeading___nordisk_familjebok_-_uggleupplagan_1904-1926_5"/><text:bookmark-start text:name="nordisk_familjebok_-_uggleupplagan_1904-1926"/>Nordisk Familjebok - Uggleupplagan, 1904-1926<text:bookmark-end text:name="__RefHeading___nordisk_familjebok_-_uggleupplagan_1904-1926_5"/><text:bookmark-end text:name="nordisk_familjebok_-_uggleupplagan_1904-1926"/></text:h>
      <text:p text:style-name="Text_20_body"><text:span text:style-name="Strong_20_Emphasis">Sejsa</text:span>, sjöv., med lina eller garn sammanbinda två eller flera tåg, som ligga bredvid hvarandra (t. ex. gångarna eller parterna i ett blocktyg), så att de ej förskjuta sig. Själfva fastgöringen får namn af sejsning.</text:p>
      <text:p text:style-name="Text_20_body"><draw:frame draw:style-name="media" draw:name="0" text:anchor-type="as-char" draw:z-index="0" svg:width="9.763125cm" svg:height="3.2279166666667cm"><draw:image xlink:href="Pictures/88ae62e7f7ae07de7e12379af9d351a5.png" xlink:type="simple" xlink:show="embed" xlink:actuate="onLoad"/></draw:frame></text:p>
      <text:p text:style-name="Text_20_body"><text:span text:style-name="Strong_20_Emphasis">Sejsing</text:span>, sjöv., ett kort tåg, slaget, lagdt eller flätadt af kabelgarn. Det finnes “refsejsingar”, hvilka användas vid seglens refning, “beslagssejsingar” till seglens beslående, “kabellar-sejsingar” vid ankarets hemvindande (se fig.) m. fl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rdbok:sejsing</dc:title>
  </office:meta>
</office:document-meta>
</file>