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yrbord"/><text:bookmark-start text:name="__RefHeading___styrbord_1"/><text:bookmark-start text:name="styrbord"/>Styrbord<text:bookmark-end text:name="__RefHeading___styrbord_1"/><text:bookmark-end text:name="styrbord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tyrbord</text:span> är högra sidan i Skeppet när man wänder sig förut. Officerare och Ståndspersoner af rang lägga til om styrbor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tyrbord</text:span>, fartygets högra sida, då m an vänder sig föröver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Styrbord</text:span> (Starboard) [Steuerbord], den sida af fartyget, som man har på höger hand, när man står vänd för öfver, har fått be­nämningen ifrån vikingaskeppen, som styrdes med ett slags styråra (styre), hvilken alltid satt på styrbords lå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yrbord</dc:title>
  </office:meta>
</office:document-meta>
</file>