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dbok:toft"/><text:bookmark-start text:name="__RefHeading___toft_1"/><text:bookmark-start text:name="toft"/>Toft<text:bookmark-end text:name="__RefHeading___toft_1"/><text:bookmark-end text:name="toft"/></text:h>
      <text:h text:style-name="Heading_20_2" text:outline-level="2"><text:bookmark-start text:name="__RefHeading___svenskt_nautiskt_lexikon_-_1920_2"/><text:bookmark-start text:name="svenskt_nautiskt_lexikon_-_1920"/>Svenskt Nautiskt Lexikon - 1920<text:bookmark-end text:name="__RefHeading___svenskt_nautiskt_lexikon_-_1920_2"/><text:bookmark-end text:name="svenskt_nautiskt_lexikon_-_1920"/></text:h>
      <text:p text:style-name="Text_20_body"><text:span text:style-name="Strong_20_Emphasis">Toft</text:span>, bräda att sitta på i båt. ~ -vä-gare, trälist, en på vardera sidan i en båt, varpå tofterna vila.</text:p>
      <text:h text:style-name="Heading_20_2" text:outline-level="2"><text:bookmark-start text:name="__RefHeading___nautisk_ordbok_-_1914_3"/><text:bookmark-start text:name="nautisk_ordbok_-_1914"/>Nautisk Ordbok - 1914<text:bookmark-end text:name="__RefHeading___nautisk_ordbok_-_1914_3"/><text:bookmark-end text:name="nautisk_ordbok_-_1914"/></text:h>
      <text:p text:style-name="Text_20_body"><text:span text:style-name="Strong_20_Emphasis">Toft</text:span> (Thwart) [Ducht], en tvärskepps fästad eller löst lagd bräda att sitta på i en båt. Den kan vara fästad bordvarts med toftknä (t. damp) [£&gt;. knie] och stöttad med en toftstötta (t. stanchion) [D. enstätze] eller blott lagd på den långsgående toftvägaren (t. stringer) [D. enwäger]. Se f. ö. under båt där masttoft m. m. återfinne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ordbok:toft</dc:title>
  </office:meta>
</office:document-meta>
</file>