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560ad7a35509995dff47eab000e15d23.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traedslag:alm"/><text:bookmark-start text:name="__RefHeading___alm_1"/><text:bookmark-start text:name="alm"/>Alm<text:bookmark-end text:name="__RefHeading___alm_1"/><text:bookmark-end text:name="alm"/></text:h>
      <text:h text:style-name="Heading_20_2" text:outline-level="2"><text:bookmark-start text:name="__RefHeading___nautisk_ordbok_-_1914_2"/><text:bookmark-start text:name="nautisk_ordbok_-_1914"/>Nautisk Ordbok - 1914<text:bookmark-end text:name="__RefHeading___nautisk_ordbok_-_1914_2"/><text:bookmark-end text:name="nautisk_ordbok_-_1914"/></text:h>
      <text:p text:style-name="Text_20_body"><text:span text:style-name="Strong_20_Emphasis">Almträ</text:span> (Elmwood) [Ulmenholz] är ett ypperligt virke för båt­ byggnad fastän tungt. I synnerhet är det bra till basade spant, helst den ljusa, sega, i handeln s. k. amerikanska almen.</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 <text:span text:style-name="Strong_20_Emphasis">Alm</text:span>,     träslag,     lämpligt     till     båtspant.</text:p>
      <text:h text:style-name="Heading_20_2" text:outline-level="2"><text:bookmark-start text:name="__RefHeading___nordisk_familjebok_-_fjaerde_upplagan_-_1951_4"/><text:bookmark-start text:name="nordisk_familjebok_-_fjaerde_upplagan_-_1951"/>Nordisk Familjebok - Fjärde upplagan - 1951<text:bookmark-end text:name="__RefHeading___nordisk_familjebok_-_fjaerde_upplagan_-_1951_4"/><text:bookmark-end text:name="nordisk_familjebok_-_fjaerde_upplagan_-_1951"/></text:h>
      <text:p text:style-name="Text_20_body"><text:span text:style-name="Strong_20_Emphasis">Alm</text:span>, U’lmus sca’bra, av fam. almväxter, Ulmaceae, är ett vanligen medelstort träd med yvig och lummig krona, som (även under vintern) lätt igenkännes därpå, att de horisontalt utstående kvistarna äro tvåsidigt ordnade. De knappt skaftade, sträva bladen äro något bredare mot den utdragna spetsen. Blommorna, som slå ut, innan ännu bladen börjat utveckla sig, äro, i motsats till våra flesta träds, samkönade och samlade i täta, klotrunda, bruna gyttringar. Frukterna, som mogna redan före midsommar, äro enfröiga, platta och rundade, med mycket bred hinnkant. De spridas huvudsaki. av vinden.<text:line-break/>
<text:line-break/>
Den vilda almens egentliga hemtrakter äro mellersta och s. v. Europa. I Sverige har den i stort sett samma utbredning som eken. Här uppträder den ytterst sällan i rena bestånd utan i allmänhet inströdd här och där i hagmarker och lövängar.</text:p>
      <text:p text:style-name="Text_20_body">Utom den nu beskrivna vanliga almen, Ulmus scabra, finnas i vårt land ytterligare två arter, lundal m, Ulmus foliacea, som förekommer på Öland och Gotland, samt vresalm, Ulmus laevis, vilken endast uppträder på Öland. Bland gamla världens övriga arter märkes Ulmus japonica, som är inhemsk i Östasien. I Nordamerikas ö. stater förekommer bl. a. vit-almen, Ulmus americana.</text:p>
      <text:p text:style-name="Text_20_body"><draw:frame draw:style-name="media" draw:name="alm-nf-fjaerde.jpg Legend" text:anchor-type="as-char" draw:z-index="0" svg:width="10.583333333333cm"><draw:text-box><text:p text:style-name="legendcenter"><draw:frame draw:style-name="media" draw:name="alm-nf-fjaerde.jpg" text:anchor-type="as-char" draw:z-index="0" svg:width="10.583333333333cm" svg:height="16.218958333333cm"><draw:image xlink:href="Pictures/560ad7a35509995dff47eab000e15d23.jpg" xlink:type="simple" xlink:show="embed" xlink:actuate="onLoad"/></draw:frame>alm-nf-fjaerde.jpg</text:p></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traedslag:alm</dc:title>
  </office:meta>
</office:document-meta>
</file>