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94042e6d30935f44d4377f426758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raedslag:douglasgran"/><text:bookmark-start text:name="__RefHeading___douglasgran_1"/><text:bookmark-start text:name="douglasgran"/>Douglasgran<text:bookmark-end text:name="__RefHeading___douglasgran_1"/><text:bookmark-end text:name="douglasgran"/></text:h>
      <text:p text:style-name="Text_20_body">[SV] Douglasgran, douglastall.<text:line-break/>
[EN] Douglas-fir, Douglas spruce, Oregon pine, Columbian pine.</text:p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Oregonfur</text:span> (Oregon pine wood) [Oregon-Fichtenholz] an­vändes mycket till däcksplankor.</text:p>
      <text:h text:style-name="Heading_20_2" text:outline-level="2"><text:bookmark-start text:name="__RefHeading___nordisk_familjebok_-_fjaerde_upplagan_-_1951_3"/><text:bookmark-start text:name="nordisk_familjebok_-_fjaerde_upplagan_-_1951"/>Nordisk Familjebok - Fjärde upplagan - 1951<text:bookmark-end text:name="__RefHeading___nordisk_familjebok_-_fjaerde_upplagan_-_1951_3"/><text:bookmark-end text:name="nordisk_familjebok_-_fjaerde_upplagan_-_1951"/></text:h>
      <text:p text:style-name="Text_20_body"><text:span text:style-name="Strong_20_Emphasis">Douglasgran</text:span>, Pseudotsüga mucronäta el. Douglasii, ett med granen närbesläktat barrträd, utmärkt bl. a. genom att täckfjällen äro längre än fröfjällen. Den är ett ända till 100 m högt träd med intill 3 m tjock stam och pyramidformig el. konisk, till sist mera utbredd krona samt växer i v. Nordamerika, från British Columbia till New Mexico. I Klippiga bergen bildar den här och där stora skogar. Virket är rödbrunt, fast och elastiskt och har stor användning, särsk. till master.<text:line-break/>
<text:line-break/>
D. användes som skogsträd även i Sverige. Den är fullt vinterhärdig i s. Sverige, och den blåbarriga bergsformen av trädslaget tål även Mellansveriges klimat.</text:p>
      <text:p text:style-name="Text_20_body"><draw:frame draw:style-name="media" draw:name="0" text:anchor-type="as-char" draw:z-index="0" svg:width="7.9375cm" svg:height="11.1125cm"><draw:image xlink:href="Pictures/e394042e6d30935f44d4377f426758dc.png" xlink:type="simple" xlink:show="embed" xlink:actuate="onLoad"/></draw:frame></text:p>
      <text:h text:style-name="Heading_20_2" text:outline-level="2"><text:bookmark-start text:name="__RefHeading___sohlmans_sjoelexikon_-_1955_4"/><text:bookmark-start text:name="sohlmans_sjoelexikon_-_1955"/>Sohlmans Sjölexikon - 1955<text:bookmark-end text:name="__RefHeading___sohlmans_sjoelexikon_-_1955_4"/><text:bookmark-end text:name="sohlmans_sjoelexikon_-_1955"/></text:h>
      <text:p text:style-name="Text_20_body"><text:span text:style-name="Strong_20_Emphasis">Oregon pine</text:span>, ett amerikanskt träslag, som inom skeppsbyggeriet ofta används bl.a. som däcksbeklädnad inom vissa områ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raedslag:douglasgran</dc:title>
  </office:meta>
</office:document-meta>
</file>