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vricka"/><text:bookmark-start text:name="__RefHeading___vricka_1"/><text:bookmark-start text:name="vricka"/>Vricka<text:bookmark-end text:name="__RefHeading___vricka_1"/><text:bookmark-end text:name="vricka"/></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Wricka</text:span> är at med en åra akter ifrån drifwa fram fartyget lika som en fisk wrickar med stjerten.</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Vricka</text:span> (Scull) [Wriggen, wricken] kallas det, när man framdrifver en båt genom häftiga vridnings- och sidorörelser med en öfver akterspegeln lagd åra. Inom alla nationers handelsflottor är vrickning mycket vanligare än rodd, när det icke gäller allt för långa distanser, och de mongoliska folken använda sina åror nästan uteslutande till vrickning.</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Vricka</text:span>, framdriva en båt med en åra genom att växelvis skära åran snett i vattnet från sida till sida.</text:p>
      <text:p text:style-name="Text_20_body"><text:span text:style-name="Strong_20_Emphasis">Vrickåra</text:span>, lång, böjlig åra för vrickn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vricka</dc:title>
  </office:meta>
</office:document-meta>
</file>