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basala_ganglierna"/><text:bookmark-start text:name="__RefHeading___basala_ganglierna_basal_ganglia_1"/><text:bookmark-start text:name="basala_ganglierna_basal_ganglia"/>Basala ganglierna (basal ganglia)<text:bookmark-end text:name="__RefHeading___basala_ganglierna_basal_ganglia_1"/><text:bookmark-end text:name="basala_ganglierna_basal_ganglia"/></text:h>
      <text:p text:style-name="Text_20_body">Basala ganglierna är en grupp av subcorticala strukturer och involverar caudate nucleus (“bågen”), putamen (den sora hemisfären) och globus pallidus (lateral och medial, är de mindre mer mediala strukturerna).</text:p>
      <text:p text:style-name="Text_20_body">Basala ganglierna är djupt involverade i <text:a xlink:type="simple" xlink:href="https://wiki.euren.se/marta/sekventiellt_organiserad_roerelse" text:style-name="Internet_20_link" text:visited-style-name="Visited_20_Internet_20_Link">sekventiellt organiserade rörelser. </text:a>De:</text:p>
      <text:list text:style-name="List_20_1" text:continue-numbering="false">
        <text:list-item>
          <text:p text:style-name="List_20_1_Content_First"> Förbereder genomförandet av frivilliga rörelser.</text:p>
        </text:list-item>
        <text:list-item>
          <text:p text:style-name="List_20_1_Content"> Håller reda på delarna av mer komplicerade rörelser.</text:p>
        </text:list-item>
        <text:list-item>
          <text:p text:style-name="List_20_1_Content"> Kontrollerar styrkan i rörelse.</text:p>
        </text:list-item>
        <text:list-item>
          <text:p text:style-name="List_20_1_Content_Last"> Inhibierar ofrivilliga rörelser.</text:p>
        </text:list-item>
      </text:list>
      <text:p text:style-name="Text_20_body">Basala ganglierna arbetar tillsammans med <text:a xlink:type="simple" xlink:href="https://wiki.euren.se/marta/thalamus" text:style-name="Internet_20_link" text:visited-style-name="Visited_20_Internet_20_Link">thalamus för att </text:a>prducera kontrollerade (“skickliga”) rörel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basala_ganglierna</dc:title>
  </office:meta>
</office:document-meta>
</file>