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cerebrospinal_fluid"/><text:bookmark-start text:name="__RefHeading___cerebrospinal_fluid_cerebrospinalvaetska_1"/><text:bookmark-start text:name="cerebrospinal_fluid_cerebrospinalvaetska"/>Cerebrospinal fluid (cerebrospinalvätska)<text:bookmark-end text:name="__RefHeading___cerebrospinal_fluid_cerebrospinalvaetska_1"/><text:bookmark-end text:name="cerebrospinal_fluid_cerebrospinalvaetsk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cerebrospinal_fluid</dc:title>
  </office:meta>
</office:document-meta>
</file>