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cns"/><text:bookmark-start text:name="__RefHeading___cns-_centrala_nervsystemet_1"/><text:bookmark-start text:name="cns-_centrala_nervsystemet"/>CNS- centrala nervsystemet<text:bookmark-end text:name="__RefHeading___cns-_centrala_nervsystemet_1"/><text:bookmark-end text:name="cns-_centrala_nervsystemet"/></text:h>
      <text:p text:style-name="Text_20_body">Centrala nervsystemet består av hjärnan och ryggmärgen som kopplas samman via <text:a xlink:type="simple" xlink:href="https://wiki.euren.se/marta/brainstem" text:style-name="Internet_20_link" text:visited-style-name="Visited_20_Internet_20_Link">hjärnstammen. </text:a></text:p>
      <text:p text:style-name="Text_20_body">CNS kan delas upp i:</text:p>
      <text:p text:style-name="Text_20_body">Hindbrain (bakhjärna, rombencephalon) (se <text:a xlink:type="simple" xlink:href="https://wiki.euren.se/marta/brainstem" text:style-name="Internet_20_link" text:visited-style-name="Visited_20_Internet_20_Link">hjärnstam) </text:a></text:p>
      <text:list text:style-name="List_20_1" text:continue-numbering="false">
        <text:list-item>
          <text:p text:style-name="List_20_1_Content_First"> Myelencephalon- blir till medulla oblongata</text:p>
        </text:list-item>
        <text:list-item>
          <text:p text:style-name="List_20_1_Content_Last"> Metencphalon- blir övriga pons och cerebellum</text:p>
        </text:list-item>
      </text:list>
      <text:p text:style-name="Text_20_body">Midbrain (mitthjärnan, mecencephalon)- blir till en förbindelse mellan pons med mellanhjärnan</text:p>
      <text:list text:style-name="List_20_1" text:continue-numbering="false">
        <text:list-item>
          <text:p text:style-name="List_20_1_Content_First"> Tectum</text:p>
        </text:list-item>
        <text:list-item>
          <text:p text:style-name="List_20_1_Content_Last"> Tegmentum</text:p>
        </text:list-item>
      </text:list>
      <text:p text:style-name="Text_20_body">Forebrain (framhjärnan, procencephalon)</text:p>
      <text:list text:style-name="List_20_1" text:continue-numbering="false">
        <text:list-item>
          <text:p text:style-name="List_20_1_Content_First"> Diencephalon (mellanhjärnan) (inkluderar bland annat <text:a xlink:type="simple" xlink:href="https://wiki.euren.se/marta/thalamus" text:style-name="Internet_20_link" text:visited-style-name="Visited_20_Internet_20_Link">Thalamus</text:a>, <text:a xlink:type="simple" xlink:href="https://wiki.euren.se/marta/hypothalamus" text:style-name="Internet_20_link" text:visited-style-name="Visited_20_Internet_20_Link">Hypothalamus</text:a> och <text:a xlink:type="simple" xlink:href="https://wiki.euren.se/marta/tallkottskorteln" text:style-name="Internet_20_link" text:visited-style-name="Visited_20_Internet_20_Link">Tallkottskörteln (epifysen, pineal gland)</text:a>)</text:p>
        </text:list-item>
        <text:list-item>
          <text:p text:style-name="List_20_1_Content_Last"> Telechephalon (storhjärnan, cerebrum)</text:p>
        </text:list-item>
      </text:list>
      <text:p text:style-name="Text_20_body">Cerebrum kan i sin tur delas upp i:</text:p>
      <text:list text:style-name="List_20_1" text:continue-numbering="false">
        <text:list-item>
          <text:p text:style-name="List_20_1_Content_First"> <text:a xlink:type="simple" xlink:href="https://wiki.euren.se/marta/neocortex" text:style-name="Internet_20_link" text:visited-style-name="Visited_20_Internet_20_Link">Neocortex</text:a></text:p>
        </text:list-item>
        <text:list-item>
          <text:p text:style-name="List_20_1_Content"> <text:a xlink:type="simple" xlink:href="https://wiki.euren.se/marta/limbiska_systemet" text:style-name="Internet_20_link" text:visited-style-name="Visited_20_Internet_20_Link">Limbiska systemet</text:a> (innefattar bland annat <text:a xlink:type="simple" xlink:href="https://wiki.euren.se/marta/amygdala" text:style-name="Internet_20_link" text:visited-style-name="Visited_20_Internet_20_Link">Amygdala</text:a> och <text:a xlink:type="simple" xlink:href="https://wiki.euren.se/marta/hippocampus" text:style-name="Internet_20_link" text:visited-style-name="Visited_20_Internet_20_Link">hippocampus)</text:a></text:p>
        </text:list-item>
        <text:list-item>
          <text:p text:style-name="List_20_1_Content"> <text:a xlink:type="simple" xlink:href="https://wiki.euren.se/marta/basala_ganglierna" text:style-name="Internet_20_link" text:visited-style-name="Visited_20_Internet_20_Link">Basala ganglierna</text:a></text:p>
        </text:list-item>
        <text:list-item>
          <text:p text:style-name="List_20_1_Content"> Olfactory bulb</text:p>
        </text:list-item>
        <text:list-item>
          <text:p text:style-name="List_20_1_Content">  <text:a xlink:type="simple" xlink:href="https://wiki.euren.se/marta/allocortex" text:style-name="Internet_20_link" text:visited-style-name="Visited_20_Internet_20_Link">Allocortex</text:a></text:p>
          <text:list text:style-name="List_20_1">
            <text:list-item>
              <text:p text:style-name="List_20_1_Content"> <text:a xlink:type="simple" xlink:href="https://wiki.euren.se/marta/amygdala" text:style-name="Internet_20_link" text:visited-style-name="Visited_20_Internet_20_Link">Amygdala</text:a></text:p>
            </text:list-item>
            <text:list-item>
              <text:p text:style-name="List_20_1_Content_Last"> <text:a xlink:type="simple" xlink:href="https://wiki.euren.se/marta/hippocampus" text:style-name="Internet_20_link" text:visited-style-name="Visited_20_Internet_20_Link">Hippocampus</text:a></text:p>
            </text:list-item>
          </text:list>
        </text:list-item>
      </text:list>
      <text:p text:style-name="Text_20_body">Buntar av nervtrådar kallas inne i CNS för “tract” och utanför CNS för “nerve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cns</dc:title>
  </office:meta>
</office:document-meta>
</file>