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frontal_lobe"/><text:bookmark-start text:name="__RefHeading___frontal_lobe_frontalloben_1"/><text:bookmark-start text:name="frontal_lobe_frontalloben"/>Frontal lobe (frontalloben)<text:bookmark-end text:name="__RefHeading___frontal_lobe_frontalloben_1"/><text:bookmark-end text:name="frontal_lobe_frontalloben"/></text:h>
      <text:p text:style-name="Text_20_body">I den posteriora delen av frontalloben finns primary motor area. Anterort om den finns premotor area. Premotor area planerar rörelser i sekvenser och motor area utför dem i korrekt ordning. Båda dessa är alltså involverade i <text:a xlink:type="simple" xlink:href="https://wiki.euren.se/marta/sekventiellt_organiserad_roerelse" text:style-name="Internet_20_link" text:visited-style-name="Visited_20_Internet_20_Link">sekventiellt organiserade rörelser.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frontal_lobe</dc:title>
  </office:meta>
</office:document-meta>
</file>