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ta:hjarnans_utveckling"/><text:bookmark-start text:name="__RefHeading___hjaernans_utveckling_1"/><text:bookmark-start text:name="hjaernans_utveckling"/>Hjärnans utveckling<text:bookmark-end text:name="__RefHeading___hjaernans_utveckling_1"/><text:bookmark-end text:name="hjaernans_utveckl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ta:hjarnans_utveckling</dc:title>
  </office:meta>
</office:document-meta>
</file>