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hypothalamus"/><text:bookmark-start text:name="__RefHeading___hypothalamus_1"/><text:bookmark-start text:name="hypothalamus"/>Hypothalamus<text:bookmark-end text:name="__RefHeading___hypothalamus_1"/><text:bookmark-end text:name="hypothalamus"/></text:h>
      <text:p text:style-name="Text_20_body">Hypothalamus reglerar kroppens endokrina system och därmed exempelvis hunger, törst och sömn. Detta gör hypothalamus genom sin kontakt med hypofysen (pituitary gland).</text:p>
      <text:p text:style-name="Text_20_body">Hypothalamus är inblandad i repoduktiva beteenden.</text:p>
      <text:p text:style-name="Text_20_body">Den största skillnaden i hjärnan mellan könen är att män tenderar ha något större hypothalamus än kvinno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hypothalamus</dc:title>
  </office:meta>
</office:document-meta>
</file>