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omatosensoriska_receptorer"/><text:bookmark-start text:name="__RefHeading___somatosensoriska_receptorer_1"/><text:bookmark-start text:name="somatosensoriska_receptorer"/>Somatosensoriska receptorer<text:bookmark-end text:name="__RefHeading___somatosensoriska_receptorer_1"/><text:bookmark-end text:name="somatosensoriska_receptor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omatosensoriska_receptorer</dc:title>
  </office:meta>
</office:document-meta>
</file>