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thalamus"/><text:bookmark-start text:name="__RefHeading___thalamus_1"/><text:bookmark-start text:name="thalamus"/>Thalamus<text:bookmark-end text:name="__RefHeading___thalamus_1"/><text:bookmark-end text:name="thalamus"/></text:h>
      <text:p text:style-name="Text_20_body">Thalamus tar emot impulser från ryggmärger och hjärnstammen och vidarebefodrar dem till storhjärn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thalamus</dc:title>
  </office:meta>
</office:document-meta>
</file>