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marta:vanster_hjarnhalva"/><text:bookmark-start text:name="__RefHeading___vaenster_hjaernhalva_1"/><text:bookmark-start text:name="vaenster_hjaernhalva"/>Vänster hjärnhalva<text:bookmark-end text:name="__RefHeading___vaenster_hjaernhalva_1"/><text:bookmark-end text:name="vaenster_hjaernhalva"/></text:h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0-07-29 "Hogfather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marta:vanster_hjarnhalva</dc:title>
  </office:meta>
</office:document-meta>
</file>