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akter"/><text:bookmark-start text:name="__RefHeading___akter_1"/><text:bookmark-start text:name="akter"/>Akter<text:bookmark-end text:name="__RefHeading___akter_1"/><text:bookmark-end text:name="akter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Akter</text:span> (Stern) [Heck, Hinterteil] på ett fartyg är den ända, som är afsedd att icke gå först, och som i allmänhet icke heller bör få göra det, ty många äro de obehag, som man utsätter sig för då fartyget går akter öfver med fart. Ibland andra må nämnas att rod­rets verkan är mycket oberäknelig och att det lätt skadas. Därför bör man alltid vid dejsning med segelfartyg och backning med ångare kommendera: pass upp på rodret! (Mind the helm!) [Auf das Rader achten !] Tyska »Achter» användes blott i sammansatta ord och motsvarar de engelska aft eller after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Akter</text:span>, bakre delen av ett farty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akter</dc:title>
  </office:meta>
</office:document-meta>
</file>