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kteraenda"/><text:bookmark-start text:name="__RefHeading___akteraenda_1"/><text:bookmark-start text:name="akteraenda"/>Akterända<text:bookmark-end text:name="__RefHeading___akteraenda_1"/><text:bookmark-end text:name="akteraend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Akterända,</text:span> <text:span text:style-name="Emphasis">sjöv</text:span>., tågända, fastgjord akterut i en båt och vanligen använd till förtöjn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kteraenda</dc:title>
  </office:meta>
</office:document-meta>
</file>