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pa"/><text:bookmark-start text:name="__RefHeading___apa_1"/><text:bookmark-start text:name="apa"/>Apa<text:bookmark-end text:name="__RefHeading___apa_1"/><text:bookmark-end text:name="ap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pa</text:span> (Main trysail) [Aap] kallas på tremastade råseglare ett gaffelsegel på stormasten. Bland båtseglare hör man ofta benämningen apa gifven åt det lilla aktersta seglet på en yawlriggad båt, men då ordet enligt vanligt sjömansbruk har en bestämd annan betydelse, bör det ej användas för att beteckna mesanen på en yaw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pa</text:span>, förkortning av gaffelapa, gaffel­segel som på tremastade fartyg föres på stormas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pa</dc:title>
  </office:meta>
</office:document-meta>
</file>