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06255bc4c69188e60f84302a57e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ra"/><text:bookmark-start text:name="__RefHeading___ara_1"/><text:bookmark-start text:name="ara"/>Åra<text:bookmark-end text:name="__RefHeading___ara_1"/><text:bookmark-end text:name="ar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Åra</text:span> (Oar) [Remen, Riemen, Ruder]. Det tyska Ru­der är dock oriktigt, men brukas för kapproddsbåtar, på insjö- och flodbåtar, men aldrig af verkligt sjöfolk, som med Ruder menar roder se d. o. Årans delar äro (se vidstående fig.) a handtaget (handle) [Griff, Heft}, b lommen (loom) [Schaft}, c stången (web) [Stängel, Riemen aussenbord äusser dem Blatt}, d bladet (blade) [Blatt}. Å. för dubbelrodd eller parrodd (double banked oars) [kurze Riemen}. Å. för enkelrodd (single banked) [lange Riemen}. Årklyka (crutch, row lock) [Rojegabel]. Aktersta åran (stroke). [Schlagriemen}. För­ligaste åran (bow oar) [Bugriemen\. Bunkåror (sweeps) [Petschen] långa klumpiga åror afsedda för rodd af prå­mar m. m. Se rodd.</text:p>
      <text:p text:style-name="Text_20_body"><draw:frame draw:style-name="media" draw:name="0" text:anchor-type="as-char" draw:z-index="0" svg:width="1.3229166666667cm" svg:height="9.5779166666667cm"><draw:image xlink:href="Pictures/21806255bc4c69188e60f84302a57ea2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Åra</text:span>, lång smal spade av trä, varmed man framdriver en båt.<text:line-break/>
<text:line-break/>
<text:span text:style-name="Strong_20_Emphasis">År-blad</text:span>, den del av åran som stickes i vattnet, då man ror. ~ -grepp, den del av åran sam man håller uti, då man ror. ~ -lom, den grova delen av åran nedanför årgreppet. ~ -stropp, en tågring som trädes om årlomen innanför roddklykan, för att ej åran skall glida över bord, om man släpper greppet. ~ -tag, årbladets rörelse genom vattnet vid rodd. Årtagen skola vara jämna, och då en båt ros av två eller flere roddare, bestämmer akter­åran takten, varefter de andra hava att rätta sig. ~ -tull, se tollpin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ra</dc:title>
  </office:meta>
</office:document-meta>
</file>