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artull"/><text:bookmark-start text:name="__RefHeading___artull_1"/><text:bookmark-start text:name="artull"/>Årtull<text:bookmark-end text:name="__RefHeading___artull_1"/><text:bookmark-end text:name="artull"/></text:h>
      <text:p text:style-name="Text_20_body">Svenskt Nautiskt Lexikon -20<text:line-break/>
Tollpinnar, tullar eller årtullar, pinnar av trä eller järn, som stickas i hål i relingen på en båt att lägga årorna emellan vid rodd. På tullbordet finnes ofta emellan tullarna en roddlapp för årån att slita på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artull</dc:title>
  </office:meta>
</office:document-meta>
</file>